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buurtbarbecue Ferguutgaarde 29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8-08-2026</text:p>
            <text:p text:style-name="common-al">Omschrijving: Buurtbarbecue Ferguutgaarde</text:p>
            <text:p text:style-name="common-al">Locatie: Ferguutgaarde 102, 7329 BH Apeldoorn</text:p>
            <text:p text:style-name="common-al">Zaaknummer: 02006303894</text:p>
            <text:p text:style-name="common-al">Datum evenement: 29 augustus 2026</text:p>
            <text:p text:style-name="common-al">Tijdstip evenement: van 17:00 tot en met 23: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480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03894</meta:user-defined>
    <dc:language>nl</dc:language>
    <meta:user-defined meta:name="OVERHEIDop.locatietype/OVERHEIDop.gebiedsmarkering">Punt</meta:user-defined>
    <meta:user-defined meta:name="DC.title">Besluit evenementenvergunning buurtbarbecue Ferguutgaarde 29 augustus 202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01</meta:user-defined>
    <meta:user-defined meta:name="OVERHEIDop.GmbID/DC.identifier">gmb-2026-394801</meta:user-defined>
    <meta:user-defined meta:name="OVERHEIDop.versieInformatie"/>
  </office:meta>
</office:document-meta>
</file>