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over Kern Luyksgestel, organiseren van de intocht van Sinterklaas in Luyksgestel op 15 november 2026 van 17:30 uur tot ca. 19.30 uur en inrichten sinterklaashuis in tor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melding ontvangen:</text:p>
            <text:p text:style-name="common-al">Zaaknummer: 17248032</text:p>
            <text:p text:style-name="common-al">Ontvangstdatum melding: 11-08-2026</text:p>
            <text:p text:style-name="common-al">Omschrijving: Kern Luyksgestel organiseren van de intocht van Sinterklaas in Luyksgestel op 15 november 2026 van 17:30 uur tot ca. 19.30 uur en inrichten sinterklaashuis in toren,</text:p>
            <text:p text:style-name="common-al">Activiteit: Evenement, Gebruik openbare ruimte, Produceren geluid</text:p>
            <text:p text:style-name="last-al">De melding is in orde en de activiteit mag uitgevoerd worden. U kunt geen bezwaar maken of in beroep gaan tegen 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9479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ergeijk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17248032</meta:user-defined>
    <meta:user-defined meta:name="DCTERMS.abstract">organiseren van de intocht van Sinterklaas in Luyksgestel op 15 november 2026 van 17:30 uur tot ca. 19.30 uur en inrichten sinterklaashuis in toren,</meta:user-defined>
    <dc:language>nl</dc:language>
    <meta:user-defined meta:name="OVERHEIDop.locatietype/OVERHEIDop.gebiedsmarkering">Punt</meta:user-defined>
    <meta:user-defined meta:name="DC.title">Ontvangen melding over Kern Luyksgestel, organiseren van de intocht van Sinterklaas in Luyksgestel op 15 november 2026 van 17:30 uur tot ca. 19.30 uur en inrichten sinterklaashuis in toren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99</meta:user-defined>
    <meta:user-defined meta:name="OVERHEIDop.GmbID/DC.identifier">gmb-2026-394799</meta:user-defined>
    <meta:user-defined meta:name="OVERHEIDop.versieInformatie"/>
  </office:meta>
</office:document-meta>
</file>