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uitbreiding en verbouw van het bestaande winkelcentrum en de bestaande supermarkt en herinrichting van het openbaar gebied aan De Olm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Herontwikkeling De Olm - uitbreiding/ verbouw van het bestaande winkelcentrum/ bestaande supermarkt en herinrichting van het openbaar gebied (datum ontvangst 23 juli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7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de uitbreiding en verbouw van het bestaande winkelcentrum en de bestaande supermarkt en herinrichting van het openbaar gebied aan De Olm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789</meta:user-defined>
    <meta:user-defined meta:name="OVERHEIDop.GmbID/DC.identifier">gmb-2026-394789</meta:user-defined>
    <meta:user-defined meta:name="OVERHEIDop.versieInformatie"/>
  </office:meta>
</office:document-meta>
</file>