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Cornelis Roosstraat 1 1035XK Amsterdam 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</text:p>
            <text:p text:style-name="common-al">Zaakadres: Cornelis Roosstraat 1 1035XK Amsterdam</text:p>
            <text:p text:style-name="common-al">Datum ontvangst: 06-08-2026</text:p>
            <text:p text:style-name="common-al">Zaaknummer: Z2026-035161</text:p>
            <text:p text:style-name="common-al">DSO-nummer: 202608060083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7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161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Cornelis Roosstraat 1 1035XK Amsterdam Noor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84</meta:user-defined>
    <meta:user-defined meta:name="OVERHEIDop.GmbID/DC.identifier">gmb-2026-394784</meta:user-defined>
    <meta:user-defined meta:name="OVERHEIDop.versieInformatie"/>
  </office:meta>
</office:document-meta>
</file>