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proces voor eerder aanvragen van elektriciteitsaansluitingen en prior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on op Zand maken hierbij het proces bekend waarmee woningbouwprojecten opgegeven kunnen worden voor ‘eerder aanvragen’ en het verkrijgen van prioriteit bij het verkrijgen van transportcapaciteit.</text:p>
            <text:p text:style-name="common-al">
            <text:span text:style-name="nadrukvet">Netcongestie</text:span>
          </text:p>
            <text:p text:style-name="common-al">Sinds 1 juli 2026 is er geen garantie meer dat woningbouwprojecten een elektriciteitsaansluiting (transportcapaciteit) krijgen en komen deze op een wachtlijst te staan. Gemeenten krijgen hierbij de mogelijk tot het ‘eerder aanvragen’ van aansluitingen voor woningbouwprojecten waarvan de bouw binnen 10 jaar begint. Hierdoor kunnen deze al eerder op de wachtlijst geplaatst worden. Voor projecten waarvan de bouw binnen 5 jaar start, kan daarnaast ook prioriteit worden aangevraagd.</text:p>
            <text:p text:style-name="common-al">
            <text:span text:style-name="nadrukvet">Eerder aanvragen en prioriteit</text:span>
          </text:p>
            <text:p text:style-name="common-al">Op 1 oktober 2026 begint de gemeente met het aanmelden van projecten bij de netbeheerder (Enexis). Dit gebeurt eenmalig groepsgewijs. De groepen zijn gebaseerd op het jaar waarin de bouw start. Voor projecten die in hetzelfde jaar starten worden op dit moment beleidsregels opgesteld om de exacte volgorde te bepalen. Deze regels worden naar verwachting op 1 september 2026 vastgesteld. Uitgangspunt hierbij zijn de modelregels zoals deze door de Vereniging van Nederlandse Gemeenten (VNG) zijn opgesteld. Deze regels worden ook door veel andere gemeenten gebruikt.</text:p>
            <text:p text:style-name="common-al">
            <text:span text:style-name="nadrukvet">Aanmelden</text:span>
          </text:p>
            <text:p text:style-name="common-al">Woningbouwprojecten die voor ‘eerder aanvragen’ en (eventueel) prioriteit in aanmerking willen komen, moeten bij de gemeente worden aangemeld. Een project aanmelden kan door het aanmeldformulier op <text:a xlink:href="http://www.loonopzand.nl/netcongestie" xlink:type="simple"><text:span text:style-name="nadrukondlijn">www.loonopzand.nl/netcongestie</text:span></text:a> per e-mail te sturen naar <text:a xlink:href="mailto:projectenfysiek@loonopzand.nl" xlink:type="simple"><text:span text:style-name="nadrukondlijn">projectenfysiek@loonopzand.nl</text:span></text:a>. Ook projecten die al bij de gemeente bekend zijn moeten hier worden aangemeld. Projecten die na 4 september 2026 worden aangemeld worden niet meegenomen in de groepsgewijze aanvragen op 1 oktober.</text:p>
            <text:p text:style-name="common-al">
            <text:span text:style-name="nadrukvet">Benodigde informatie</text:span>
          </text:p>
            <text:p text:style-name="common-al">Op de website van de VNG is een overzicht beschikbaar van de vereiste informatie: <text:a xlink:href="https://vng.nl/sites/default/files/2026-04/benodigde-informatie-aanvragen-aansluitingen-en-transportcapaciteit.pdf" xlink:type="simple"><text:span text:style-name="nadrukondlijn">Benodigde informatie aanvragen aansluitingen en transportcapaciteit</text:span></text:a>.</text:p>
            <text:p text:style-name="common-al">Voor het aanvragen van prioriteit is nog aanvullende informatie nodig. Ook hiervoor is op de website van de VNG een overzicht opgenomen: <text:a xlink:href="https://vng.nl/sites/default/files/2026-05/toelichting-bewijslast-prioriteringskader-acm.pdf" xlink:type="simple"><text:span text:style-name="nadrukondlijn">Toelichting bewijslast – prioriteringskader ACM</text:span>. </text:a>De gevraagde bewijsstukken kunnen samen met het aanmeldformulier worden aangeleverd.</text:p>
            <text:p text:style-name="common-al">
            <text:span text:style-name="nadrukvet">Proces Gemeente Loon op Zand</text:span>
          </text:p>
            <text:p text:style-name="common-al">De voorlopige planning is als volgt:</text:p>
            <text:p text:style-name="common-al">
            <text:span text:style-name="nadrukvet">19 augustus 2026 Start aanmelding van projecten via de website.</text:span>
          </text:p>
            <text:p text:style-name="common-al">
            <text:span text:style-name="nadrukvet">1 september 2026 Vaststellen van de beleidsregels.</text:span>
          </text:p>
            <text:p text:style-name="common-al">Deze worden hierna zo snel mogelijk gepubliceerd. Tegen deze regels kan geen bezwaar worden ingediend.</text:p>
            <text:p text:style-name="common-al">
            <text:span text:style-name="nadrukvet">4 september 2026 Laatste dag aanmelden voor ‘eerder aanvragen’ en prioriteit.</text:span>
          </text:p>
            <text:p text:style-name="common-al">
            <text:span text:style-name="nadrukvet">14 september 2026 Vaststellen van de ontwerp-volgordelijst.</text:span>
          </text:p>
            <text:p text:style-name="common-al">Het besluit en de lijst worden hierna zo snel mogelijk gepubliceerd. Tot en met 24 september 2026 kan een zienswijze worden ingediend.</text:p>
            <text:p text:style-name="common-al">
            <text:span text:style-name="nadrukvet">28 september 2026</text:span>
            <text:span text:style-name="nadrukvet">Vaststellen van de definitieve-volgordelijst.</text:span>
          </text:p>
            <text:p text:style-name="common-al">Het besluit en de lijst worden hierna zo snel mogelijk gepubliceerd. Na publicatie kan tot en met 30 september 2026 een kort geding worden aangespannen bij de rechtbank.</text:p>
            <text:p text:style-name="common-al">
            <text:span text:style-name="nadrukvet">1 oktober 2026 Start indienen aanvragen volgens de definitieve-volgordelijst.</text:span>
          </text:p>
            <text:p text:style-name="last-al">Voor meer informatie kunt u terecht op <text:a xlink:href="http://www.loonopzand.nl/netcongestie" xlink:type="simple"><text:span text:style-name="nadrukondlijn">www.loonopzand.nl/netcongestie</text:span></text:a> of contact opnemen via <text:a xlink:href="mailto:projectenfysiek@loonopzand.nl" xlink:type="simple"><text:span text:style-name="nadrukondlijn">projectenfysiek@loonopzan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947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oon op Zand</meta:user-defined>
    <meta:user-defined meta:name="OVERHEID.Informatietype/DC.type">officiële publicatie</meta:user-defined>
    <meta:user-defined meta:name="OVERHEID.Gemeente/DCTERMS.publisher">Loon op Zand</meta:user-defined>
    <meta:user-defined meta:name="OVERHEID.Gemeente/OVERHEID.authority">Loon op Z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oonplaats</meta:user-defined>
    <meta:user-defined meta:name="DC.title">Bekendmaking proces voor eerder aanvragen van elektriciteitsaansluitingen en prioriteit</meta:user-defined>
    <meta:user-defined meta:name="DCTERMS.W3CDTF/DCTERMS.available">2026-08-19</meta:user-defined>
    <meta:user-defined meta:name="DCTERMS.W3CDTF/OVERHEIDop.jaargang">2026</meta:user-defined>
    <meta:user-defined meta:name="OVERHEIDop.publicationIssue">394780</meta:user-defined>
    <meta:user-defined meta:name="OVERHEIDop.GmbID/DC.identifier">gmb-2026-394780</meta:user-defined>
    <meta:user-defined meta:name="OVERHEIDop.versieInformatie"/>
  </office:meta>
</office:document-meta>
</file>