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- Julianastraat 2 in Den 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aanvraag voor een omgevingsvergunning hebben ontvangen:</text:p>
            <text:p text:style-name="common-al">(1791 AK) Julianastraat 2 in Den Burg: zaaknummer 3806157 De nieuwbouw van 6 appartementen (ontvangen op 18 augustus 2026): Bouwactiviteit (technisch).</text:p>
            <text:p text:style-name="last-al">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9476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6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6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806157</meta:user-defined>
    <dc:language>nl</dc:language>
    <meta:user-defined meta:name="OVERHEIDop.locatietype/OVERHEIDop.gebiedsmarkering">Adres</meta:user-defined>
    <meta:user-defined meta:name="DC.title">Omgevingsvergunning Aangevraagd - Julianastraat 2 in Den Bu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4766</meta:user-defined>
    <meta:user-defined meta:name="OVERHEIDop.GmbID/DC.identifier">gmb-2026-394766</meta:user-defined>
    <meta:user-defined meta:name="OVERHEIDop.versieInformatie"/>
  </office:meta>
</office:document-meta>
</file>