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bouwobjectenvergunning voor 'Plaatsen bouwobjecten aan de Papengas 8 te Nijmegen van 20-08-26 t/m 03-12-26'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bouwobjectenvergunning. De aanvraag ziet op 'Plaatsen bouwobjecten aan de Papengas 8 te Nijmegen van 20-08-26 t/m 03-12-26'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Bouwobjectenvergunning</text:p>
              </text:list-item>
            </text:list>
            <text:p text:style-name="common-al">De aanvraag is geregistreerd onder kenmerk Z2026-00004745.</text:p>
            <text:p text:style-name="common-al">
            <text:span text:style-name="nadrukvet">Waarom publiceert de gemeente dit bericht?</text:span>
          </text:p>
            <text:p text:style-name="common-al">Met een aanvraag om een bouwobjecten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1 augustus 2026. De gemeente neemt daarover waarschijnlijk 6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47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745</meta:user-defined>
    <meta:user-defined meta:name="DCTERMS.abstract">Betreft: Aanvraag op locatie Papengas 8, 6511WT Nijme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bouwobjectenvergunning voor 'Plaatsen bouwobjecten aan de Papengas 8 te Nijmegen van 20-08-26 t/m 03-12-26'</meta:user-defined>
    <meta:user-defined meta:name="OVERHEIDop.datumEindeReactietermijn">2026-10-06</meta:user-defined>
    <meta:user-defined meta:name="OVERHEIDop.terinzageleggingBG">https://jeleefomgeving.nl/inzien/001479179/86fe5552-cbf6-45a1-9362-8b2368c43d6b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65</meta:user-defined>
    <meta:user-defined meta:name="OVERHEIDop.GmbID/DC.identifier">gmb-2026-394765</meta:user-defined>
    <meta:user-defined meta:name="OVERHEIDop.versieInformatie"/>
  </office:meta>
</office:document-meta>
</file>