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Kennisgeving ontwerp onteigeningsbeschikking </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 </text:p>
            <text:p text:style-name="al">
            <text:span text:style-name="nadrukvet">Voornemen onteigening</text:span>
          </text:p>
            <text:p text:style-name="al">De gemeente Best is van plan een onteigeningsbeschikking af te geven zodat de gemeente Best onroerende zaken in eigendom krijgt. De onroerende zaken zijn nodig voor het onteigeningsplan stationsomgeving-Spoorzone Best.</text:p>
            <text:p text:style-name="al"/>
            <text:p text:style-name="al">
            <text:span text:style-name="nadrukvet">Terinzagelegging</text:span>
          </text:p>
            <text:p text:style-name="al">U kunt de ontwerp onteigeningsbeschikking met bijlagen en de bijbehorende stukken inzien vanaf 25 augustus 2026 tot en met 6 oktober 2026 in het gemeentehuis Best, Dorpsplein 2 te Best. Wilt u de stukken inzien, dan kunt u tijdens kantooruren langskomen. U hoeft hiervoor geen afspraak te maken. Aan inzage zijn geen kosten verbonden. Ook zijn deze stukken digitaal te zien op: www.officiëlebekendmakingen.nl (tabblad gemeenteblad).</text:p>
            <text:p text:style-name="al"/>
            <text:p text:style-name="al">U kunt deze documenten ook digitaal inzien en downloaden via de volgende website: https://www.gemeentebest.nl/openbare-bekendmakingen.</text:p>
            <text:p text:style-name="al"/>
            <text:p text:style-name="al">
            <text:span text:style-name="nadrukvet">Zienswijzen</text:span>
          </text:p>
            <text:p text:style-name="al">Belanghebbenden kunnen van 25 augustus 2026 tot en met 6 oktober 2026 schriftelijk zienswijzen over de ontwerp onteigeningsbeschikking naar voren brengen. Na deze termijn geeft de gemeente Best de definitieve onteigeningsbeschikking af. Hiermee wordt toepassing gegeven aan de uniforme openbare voorbereidingsprocedure van afdeling 3.4 van de Algemene wet bestuursrecht.</text:p>
            <text:p text:style-name="al"/>
            <text:p text:style-name="al">Uw schriftelijke zienswijze kunt u onder vermelding van kenmerk BL26-03562:</text:p>
            <text:list text:style-name="id1-3-2-2-1-14">
              <text:list-item text:style-override="id1-3-2-2-1-14-1">
                <text:number>1.</text:number>
                <text:p text:style-name="al">per e-mail sturen naar: info@gemeentebest.nl of;</text:p>
              </text:list-item>
              <text:list-item text:style-override="id1-3-2-2-1-14-2">
                <text:number>2.</text:number>
                <text:p text:style-name="al">per post sturen naar:Postbus 50, 5680 AB Best.</text:p>
                <text:p text:style-name="al"/>
              </text:list-item>
            </text:list>
            <text:p text:style-name="al">Als u uw zienswijze mondeling wil geven, kunt u hiervoor een afspraak maken </text:p>
            <text:p text:style-name="al">met mevrouw E. Boskman. Zij is bereikbaar via e.boskman@gembest.nl. Let </text:p>
            <text:p text:style-name="al">erop dat dit gesprek plaatsvindt binnen de wettelijke termijn, dus voor 7</text:p>
            <text:p text:style-name="al"> oktober 2026.</text:p>
            <text:p text:style-name="al"/>
            <text:p text:style-name="al">
            <text:span text:style-name="nadrukvet">Vragen?</text:span>
          </text:p>
            <text:p text:style-name="al">Heeft u vragen over de ontwerp onteigeningsbeschikking? </text:p>
            <text:p text:style-name="al">Neemt u dan contact op met mevrouw </text:p>
            <text:p text:style-name="al">E. Boskman via telefoonnummer 14 0499 of </text:p>
            <text:p text:style-name="al">e.boskman@gembest.nl.</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st</text:p>
            </table:table-cell>
            <table:table-cell office:value-type="string" table:style-name="header.C">
              <text:p text:style-name="headerright"><text:span text:style-name="nr">Nr. 394762</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762</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762</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Best</meta:user-defined>
    <meta:user-defined meta:name="OVERHEID.Informatietype/DC.type">officiële publicatie</meta:user-defined>
    <meta:user-defined meta:name="OVERHEIDop.Rubriek/DC.type">overige overheidsinformatie</meta:user-defined>
    <meta:user-defined meta:name="OVERHEID.Gemeente/OVERHEID.authority">Best</meta:user-defined>
    <meta:user-defined meta:name="OVERHEID.Gemeente/DCTERMS.publisher">Best</meta:user-defined>
    <meta:user-defined meta:name="OVERHEID.TaxonomieBeleidsagendaDecentraal/OVERHEID.category">Bestuur | Organisatie en beleid</meta:user-defined>
    <dc:language>nl</dc:language>
    <meta:user-defined meta:name="OVERHEIDop.locatietype/OVERHEIDop.gebiedsmarkering">Gemeente</meta:user-defined>
    <meta:user-defined meta:name="DC.title">Kennisgeving ontwerp onteigeningsbeschikking</meta:user-defined>
    <meta:user-defined meta:name="DCTERMS.W3CDTF/DCTERMS.available">2026-08-25</meta:user-defined>
    <meta:user-defined meta:name="OVERHEIDop.externeBijlage">Bijlage 1 Ontwerp onteigeningsbeschikking|exb-2026-29496</meta:user-defined>
    <meta:user-defined meta:name="OVERHEIDop.externeBijlage">Bijlage 2 Raadsvoorstel concept |exb-2026-29497</meta:user-defined>
    <meta:user-defined meta:name="OVERHEIDop.externeBijlage">Bijlage 3 Onteigeningslijst|exb-2026-29498</meta:user-defined>
    <meta:user-defined meta:name="OVERHEIDop.externeBijlage">Bijlage 4 Zakelijke beschrijving |exb-2026-29499</meta:user-defined>
    <meta:user-defined meta:name="OVERHEIDop.externeBijlage">Bijlage 5 Grondtekening|exb-2026-29500</meta:user-defined>
    <meta:user-defined meta:name="OVERHEIDop.externeBijlage">Bijlage 6 Projectietekening|exb-2026-29501</meta:user-defined>
    <meta:user-defined meta:name="DCTERMS.W3CDTF/OVERHEIDop.jaargang">2026</meta:user-defined>
    <meta:user-defined meta:name="OVERHEIDop.publicationIssue">394762</meta:user-defined>
    <meta:user-defined meta:name="OVERHEIDop.GmbID/DC.identifier">gmb-2026-394762</meta:user-defined>
    <meta:user-defined meta:name="OVERHEIDop.versieInformatie"/>
  </office:meta>
</office:document-meta>
</file>