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enlijst vergadering van burgemeester en wethouders van 11 augustus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tussenkopcur">Aanwezig</text:p>
            <text:p text:style-name="al">Rog, M, Burgemeester</text:p>
            <text:p text:style-name="al">Van der Windt, T, Wethouder</text:p>
            <text:p text:style-name="al">Van Heerikhuize, T, Wethouder</text:p>
            <text:p text:style-name="al">Küppers, P, Gemeentesecretaris </text:p>
            <text:p text:style-name="al">Foppen, D, Bestuursadviseur</text:p>
            <text:p text:style-name="tussenkopcur">Afwezig</text:p>
            <text:p text:style-name="al">Scholte, R, Wethouder</text:p>
            <text:p text:style-name="tussenkopcur">1 Vaststelling besluitenlijst</text:p>
            <text:p text:style-name="al">Het college stelt de besluitenlijst vast van de B&amp;W vergadering van 7 juli.</text:p>
            <text:p text:style-name="tussenkopcur">2 Agendapunten</text:p>
            <text:p text:style-name="tussenkopcur">2.0.1 Vaststelling Subsidie stichting BIZ Bloemendaal-Dorp 2025</text:p>
            <text:p text:style-name="al">Het college besluit:</text:p>
            <text:p text:style-name="al">1. Kennis te nemen van het Jaarverslag BIZ Bloemendaal Dorp 2025 en de Jaarrekening 2025.</text:p>
            <text:p text:style-name="al">2. De BIZ-subsidie aan stichting BIZ Bloemendaal-Dorp voor het jaar 2025 definitief vast te stellen op €50.225,-.</text:p>
            <text:p text:style-name="al">3. De stichting via bijgevoegde collegebrief te informeren over dit besluit.</text:p>
            <text:p text:style-name="tussenkopcur">2.0.2 Besluitvorming op twee bezwaarschriften 1371984 en 1379919</text:p>
            <text:p text:style-name="al">Het college besluit:</text:p>
            <text:p text:style-name="al">1. het bezwaar tegen het besluit van 16 maart 2026 gegrond te verklaren, het besluit te herroepen waarbij wordt afgeweken van de motivering van de commissie voor bezwaarschriften;</text:p>
            <text:p text:style-name="al">2. het bezwaar tegen het besluit van 21 april 2026 ongegrond te verklaren, het besluit ongewijzigd in stand te laten en het advies van de commissie voor bezwaarschriften op dit punt niet over te nemen;</text:p>
            <text:p text:style-name="al">3. de beslissingen op bezwaar vast te stellen en te verzenden.</text:p>
            <text:p text:style-name="tussenkopcur">2.0.3 Concept Dekkingsplan Brandweer Kennemerland 2027-2030</text:p>
            <text:p text:style-name="al">Het college besluit:</text:p>
            <text:p text:style-name="al">1. kennis te nemen van het Concept-Dekkingsplan Brandweer Kennemerland 2027-2030;</text:p>
            <text:p text:style-name="al">2. de raad voor te stellen een zienswijze naar voren te brengen over het Concept-Dekkingsplan Brandweer Kennemerland 2027-2030;</text:p>
            <text:p text:style-name="al">3. het hiertoe strekkende raadsvoorstel vast te stellen en aan te bieden aan commissie en raad ter besluitvorming;</text:p>
            <text:p text:style-name="al">4. na besluitvorming door de gemeenteraad het Dagelijks Bestuur van de Veiligheidsregio Kennemerland in kennis te stellen van de zienswijze van de raad.</text:p>
            <text:p text:style-name="tussenkopcur">2.0.4 Zienswijze op ontwerp-Omgevingsvisie Noord-Holland</text:p>
            <text:p text:style-name="al">Het college besluit:</text:p>
            <text:p text:style-name="al">1. De zienswijze van gemeente Bloemendaal op de ontwerp-Omgevingsvisie Noord-Holland vast te stellen en in te dienen bij de provincie Noord-Holland.</text:p>
            <text:p text:style-name="al">2. De raad te informeren middels bijgaande raadsinformatiebrief.</text:p>
            <text:p text:style-name="tussenkopcur">2.0.5 9e wijziging gemeenschappelijke regeling Omgevingsdienst IJmond na zienswijze deelnemers</text:p>
            <text:p text:style-name="al">Het college besluit:</text:p>
            <text:p text:style-name="al">1. Kennis te nemen van de ‘Nota zienswijzen en reactie Concept 9e wijziging Gemeenschappelijke regeling Omgevingsdienst IJmond’.</text:p>
            <text:p text:style-name="al">2. Het voorgenomen ‘Besluit tot wijziging van de Gemeenschappelijke regeling Omgevingsdienst IJmond (9e wijziging)’ voor toestemming aan de raad voor te leggen.</text:p>
            <text:p text:style-name="tussenkopcur">2.0.6 Huurovereenkomst Zeeweg 3, 2051 EB Overveen</text:p>
            <text:p text:style-name="al">Het college besluit:</text:p>
            <text:p text:style-name="al">1.</text:p>
            <text:p text:style-name="al">de huurovereenkomst met Paviljoen Het Witte Huis B.V. betreffende het pand aan de Zeeweg 3 te Overveen aan te gaan overeenkomstig de bijgesloten huurovereenkomst voor de periode van 1 september 2026 tot en met 31 augustus 2028;</text:p>
            <text:p text:style-name="al">2.</text:p>
            <text:p text:style-name="al">de uit de huurovereenkomst voortvloeiende huuropbrengsten te verantwoorden op grootboeknummer 60030110- Beheer Overige Gebouwen;</text:p>
            <text:p text:style-name="al">3.</text:p>
            <text:p text:style-name="al">een notaris opdracht te geven een verklaring op te maken inzake het einde van het recht van erfpacht en het afhankelijke recht van opstal, ter inschrijving in de openbare registers van het Kadaster;</text:p>
            <text:p text:style-name="al">4.</text:p>
            <text:p text:style-name="al">de raad over het aangaan van de huurovereenkomst te informeren door middel van de bij dit voorstel behorende raadsinformatiebrief.</text:p>
            <text:p text:style-name="tussenkopcur">2.0.7 Opdracht van de gemeente Bloemendaal voor formatie-uitbreiding Snuffelmug t.b.v kringloopdepot milieustraat Overveen</text:p>
            <text:p text:style-name="al">Het College besluit:</text:p>
            <text:p text:style-name="al">Spaarnewerkt de opdracht te geven om de Niet Regeling Gebonden (NRG) formatie met 0,8 FTE uit te breiden ten behoeve van het kringloopdepot op de milieustraat in Overveen tot en met 31-12-2026.</text:p>
            <text:p text:style-name="tussenkopcur">2.0.8 Collegevoorstel project doorfietsroute Oude Trambaan</text:p>
            <text:p text:style-name="al">Raadsvoorstel Project doorfietsroute Oude Trambaan voorstellen om een voorbereidingskrediet van € 150.000 voor het project Doorfietsroute Oude Trambaan beschikbaar te stellen en het project op te nemen in het investeringsprogramma 2027-2030 aan te bieden aan de raad</text:p>
            <text:p text:style-name="tussenkopcur">2.0.9 Besluit wijziging re-integratieverordening Participatiewet, IOAW, IOAZ Bloemendaal 2026</text:p>
            <text:p text:style-name="al">Het college besluit:</text:p>
            <text:p text:style-name="al">1. het raadsvoorstel Besluit wijziging Re-integratieverordening Participatiewet, IOAW, IOAZ Bloemendaal 2026 vast te stellen en deze voor te leggen aan commissie en raad;</text:p>
            <text:p text:style-name="tussenkopcur">3. Te versturen raadsbrieven</text:p>
            <text:p text:style-name="al">Het college besluit onderstaande raadsbrieven te versturen:</text:p>
            <text:p text:style-name="al">1. Raadsinformatiebrief hondenpoepzakjes</text:p>
            <text:p text:style-name="al">2. Raadsbrief moties en toezeggingen woonwagens en knarrenhof</text:p>
            <text:p text:style-name="al">3. Raadsinformatiebrief duurzame verpakkingen</text:p>
            <text:p text:style-name="al">4. Raadsinformatief Camping Vogelenzang</text:p>
            <text:p text:style-name="tussenkopcur">4. Te versturen overige brieven</text:p>
            <text:p text:style-name="al">Het college besluit onderstaande “overige’ brieven te versturen:</text:p>
            <text:p text:style-name="al">1.Collegebrief dorpsraad Bennebroek uitkomst studie regionale wegen</text:p>
            <text:p text:style-name="al">2.Collegebrief dorpsraad Vogelenzang uitkomst studie regionale wege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9476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6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loemendaal</meta:user-defined>
    <meta:user-defined meta:name="OVERHEID.Informatietype/DC.type">officiële publicatie</meta:user-defined>
    <meta:user-defined meta:name="OVERHEIDop.Rubriek/DC.type">overige overheidsinformatie</meta:user-defined>
    <meta:user-defined meta:name="OVERHEID.Gemeente/OVERHEID.authority">Bloemendaal</meta:user-defined>
    <meta:user-defined meta:name="OVERHEID.Gemeente/DCTERMS.publisher">Bloemendaal</meta:user-defined>
    <meta:user-defined meta:name="OVERHEID.TaxonomieBeleidsagendaDecentraal/OVERHEID.category">Bestuur | Organisatie en beleid</meta:user-defined>
    <meta:user-defined meta:name="OVERHEIDop.referentienummer">1382119</meta:user-defined>
    <dc:language>nl</dc:language>
    <meta:user-defined meta:name="OVERHEIDop.locatietype/OVERHEIDop.gebiedsmarkering">Gemeente</meta:user-defined>
    <meta:user-defined meta:name="DC.title">Besluitenlijst vergadering van burgemeester en wethouders van 11 augustus 2026</meta:user-defined>
    <meta:user-defined meta:name="DCTERMS.W3CDTF/DCTERMS.available">2026-08-21</meta:user-defined>
    <meta:user-defined meta:name="DCTERMS.W3CDTF/OVERHEIDop.jaargang">2026</meta:user-defined>
    <meta:user-defined meta:name="OVERHEIDop.publicationIssue">394760</meta:user-defined>
    <meta:user-defined meta:name="OVERHEIDop.GmbID/DC.identifier">gmb-2026-394760</meta:user-defined>
    <meta:user-defined meta:name="OVERHEIDop.versieInformatie"/>
  </office:meta>
</office:document-meta>
</file>