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Helmerslaan 59 5615JB Eindhoven, Helmerslaan 59 5615J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12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lmerslaan 59 5615JB Eindhoven</text:p>
              </text:list-item>
              <text:list-item text:style-override="id1-3-2-1-1-5-2">
                <text:number>-</text:number>
                <text:p text:style-name="al"/>
                <text:p text:style-name="al">Helmerslaan 59 5615JB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7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12</meta:user-defined>
    <meta:user-defined meta:name="DCTERMS.abstract">plaatsen van een contain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plaatsen van een container, Helmerslaan 59 5615JB Eindhoven, Helmerslaan 59 5615J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59</meta:user-defined>
    <meta:user-defined meta:name="OVERHEIDop.GmbID/DC.identifier">gmb-2026-394759</meta:user-defined>
    <meta:user-defined meta:name="OVERHEIDop.versieInformatie"/>
  </office:meta>
</office:document-meta>
</file>