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 – VOGELKERSLAAN 5A VUGHT RECTIFICATIE IS WKB MEL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Rectificatie aanvraag omgevingsvergunning moet WKB melding zijn,  Vogelkerslaan 5A Vught, realiseren nieuwbouw woonhuis, Z26-310914. </text:p>
            <text:p text:style-name="common-al"/>
            <text:p text:style-name="common-al">De aanvraag is ontvangen op 23 jul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475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5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 – VOGELKERSLAAN 5A VUGHT RECTIFICATIE IS WKB MELD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57</meta:user-defined>
    <meta:user-defined meta:name="OVERHEIDop.GmbID/DC.identifier">gmb-2026-394757</meta:user-defined>
    <meta:user-defined meta:name="OVERHEIDop.versieInformatie"/>
  </office:meta>
</office:document-meta>
</file>