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Paltrokstraat 4, 1508 EK Zaandam - het realiseren van een bedrijfsverzamel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128 - het realiseren van een bedrijfsverzamelgebouw - op de locatie Paltrokstraat 4, 1508 EK Zaandam</text:p>
            <text:p text:style-name="common-al">Aanvraag ontvangen: 11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7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128</meta:user-defined>
    <dc:language>nl</dc:language>
    <meta:user-defined meta:name="OVERHEIDop.locatietype/OVERHEIDop.gebiedsmarkering">Punt</meta:user-defined>
    <meta:user-defined meta:name="DC.title">Aanvraag omgevingsvergunning - Paltrokstraat 4, 1508 EK Zaandam - het realiseren van een bedrijfsverzamelgebouw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54</meta:user-defined>
    <meta:user-defined meta:name="OVERHEIDop.GmbID/DC.identifier">gmb-2026-394754</meta:user-defined>
    <meta:user-defined meta:name="OVERHEIDop.versieInformatie"/>
  </office:meta>
</office:document-meta>
</file>