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systeem - Aalsmeerderweg 223, Aals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het realiseren van een gesloten bodemenergiesysteem t.b.v. het duurzaam verwarmen en koelen van één woning</text:p>
            <text:p text:style-name="common-al">Aanvrager: Remborg B.V.</text:p>
            <text:p text:style-name="common-al">Zaaknummer: OD2026-0046015</text:p>
            <text:p text:style-name="common-al">DSO nummer: 2026071500185</text:p>
            <text:p text:style-name="common-al">Ontvangstdatum melding: 15-07-2026</text:p>
            <text:p text:style-name="common-al">Namens: Gemeente Aalsmeer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9475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5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5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als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6015</meta:user-defined>
    <meta:user-defined meta:name="DCTERMS.abstract">Aalsmeerderweg 223 te Aalsmee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esloten bodemenergiesysteem - Aalsmeerderweg 223, Aalsmeer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53</meta:user-defined>
    <meta:user-defined meta:name="OVERHEIDop.GmbID/DC.identifier">gmb-2026-394753</meta:user-defined>
    <meta:user-defined meta:name="OVERHEIDop.versieInformatie"/>
  </office:meta>
</office:document-meta>
</file>