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Verleende vergunning Alcoholwet, Molenkade 27 in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coholvergunning </text:p>
            <text:p text:style-name="last-al"/>
            <text:list text:style-name="id1-3-2-1-1-3">
              <text:list-item text:style-override="id1-3-2-1-1-3-1">
                <text:number>1.</text:number>
                <text:p text:style-name="al">
                <text:span text:style-name="nadrukvet">Dussen, Molenkade 27, 4271 AE, bistro/lunchroom Ballegooyen Modes (12 augustus 2026, zaak 126212)</text:span>
             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47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Altena - Verleende vergunning Alcoholwet, Molenkade 27 in Duss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49</meta:user-defined>
    <meta:user-defined meta:name="OVERHEIDop.GmbID/DC.identifier">gmb-2026-394749</meta:user-defined>
    <meta:user-defined meta:name="OVERHEIDop.versieInformatie"/>
  </office:meta>
</office:document-meta>
</file>