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Realiseren van een bouwplaatsinrichting, Antony van Leeuwenhoeklaan 2 5612P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517 </text:p>
            <text:p text:style-name="common-al"> Omschrijving: Realiseren van een bouwplaatsinricht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ntony van Leeuwenhoeklaan 2 5612PB Eindhoven</text:p>
              </text:list-item>
            </text:list>
            <text:p text:style-name="common-al"> Soort aanvraag: Gebruik openbare ruimte, Bouwplaatsinrichting klasse C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7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517</meta:user-defined>
    <meta:user-defined meta:name="DCTERMS.abstract">Realiseren van een bouwplaatsinricht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p aanvraag: Realiseren van een bouwplaatsinrichting, Antony van Leeuwenhoeklaan 2 5612PB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45</meta:user-defined>
    <meta:user-defined meta:name="OVERHEIDop.GmbID/DC.identifier">gmb-2026-394745</meta:user-defined>
    <meta:user-defined meta:name="OVERHEIDop.versieInformatie"/>
  </office:meta>
</office:document-meta>
</file>