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gedeeltelijk plaatsen van omloop aan woonark voor uitvoeren onderhoud Oost Ringdijk 106 in Moor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Omgevingsdienst Midden-Holland (ODMH) namens gemeente Zuidplas besloten om de beslistermijn van de aanvraag met kenmerk 2026-00015943 voor het gedeeltelijk plaatsen van omloop aan woonark voor uitvoeren onderhoud op de locatie Oost Ringdijk 106 in Moordrecht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47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943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DC.title">Beslistermijn verlengen aanvraag het gedeeltelijk plaatsen van omloop aan woonark voor uitvoeren onderhoud Oost Ringdijk 106 in Moor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41</meta:user-defined>
    <meta:user-defined meta:name="OVERHEIDop.GmbID/DC.identifier">gmb-2026-394741</meta:user-defined>
    <meta:user-defined meta:name="OVERHEIDop.versieInformatie"/>
  </office:meta>
</office:document-meta>
</file>