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coholwet - Beijerlandselaan 151B-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Beijerlandselaan 151 te Rotterdam</text:p>
            <text:p text:style-name="common-al">Geldig vanaf: 18-08-2026</text:p>
            <text:p text:style-name="common-al">Kenmerk: 86710-ALC26</text:p>
            <text:p text:style-name="common-al">Datum verzending besluit: 18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last-al">U wordt verzocht tevens een kopie van dit besluit te ze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473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86710-ALC26</meta:user-defined>
    <meta:user-defined meta:name="DCTERMS.abstract">Alcoholwet - Beijerlandselaan 151B-01</meta:user-defined>
    <dc:language>nl</dc:language>
    <meta:user-defined meta:name="OVERHEIDop.locatietype/OVERHEIDop.gebiedsmarkering">Adres</meta:user-defined>
    <meta:user-defined meta:name="DC.title">Alcoholwet - Beijerlandselaan 151B-01</meta:user-defined>
    <meta:user-defined meta:name="OVERHEIDop.datumEindeReactietermijn">2026-09-29</meta:user-defined>
    <meta:user-defined meta:name="OVERHEIDop.terinzageleggingBG">https://rotterdam.lokalebekendmakingen.nl/case/1:9822:311049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38</meta:user-defined>
    <meta:user-defined meta:name="OVERHEIDop.GmbID/DC.identifier">gmb-2026-394738</meta:user-defined>
    <meta:user-defined meta:name="OVERHEIDop.versieInformatie"/>
  </office:meta>
</office:document-meta>
</file>