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een buurtbarbecue op 29 augustus 2026 van 17.00 tot 23.00 uur aan garageplein achter Una Corda huisnummers 22 tot en met 32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Een melding buurtbarbecue op 29 augustus 2026 van 17.00 tot 23.00 uur op het garageplein achter Una Corda huisnummers 22 tot en met 32. </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http://loket.rechtspraak.nl/bestuursrecht</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9473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Vlak</meta:user-defined>
    <meta:user-defined meta:name="DC.title">Toestemming voor een buurtbarbecue op 29 augustus 2026 van 17.00 tot 23.00 uur aan garageplein achter Una Corda huisnummers 22 tot en met 32 te Krimpen aan den IJssel</meta:user-defined>
    <meta:user-defined meta:name="DCTERMS.W3CDTF/DCTERMS.available">2026-08-21</meta:user-defined>
    <meta:user-defined meta:name="DCTERMS.W3CDTF/OVERHEIDop.jaargang">2026</meta:user-defined>
    <meta:user-defined meta:name="OVERHEIDop.publicationIssue">394737</meta:user-defined>
    <meta:user-defined meta:name="OVERHEIDop.GmbID/DC.identifier">gmb-2026-394737</meta:user-defined>
    <meta:user-defined meta:name="OVERHEIDop.versieInformatie"/>
  </office:meta>
</office:document-meta>
</file>