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7 bomen op de locatie Edisonstraat en Australiëweg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8-08-2026 een besluit verzonden op de aanvraag met zaaknummer 2026-114521 voor het kappen van 7 bomen op de locatie Edisonstraat en Australiëweg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47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14521</meta:user-defined>
    <meta:user-defined meta:name="DCTERMS.abstract">het kappen van 7 bomen op de locatie Edisonstraat en Australiëweg</meta:user-defined>
    <dc:language>nl</dc:language>
    <meta:user-defined meta:name="OVERHEIDop.locatietype/OVERHEIDop.gebiedsmarkering">Vlak</meta:user-defined>
    <meta:user-defined meta:name="DC.title">Kennisgeving besluit Omgevingsvergunning voor het kappen van 7 bomen op de locatie Edisonstraat en Australiëweg te Zoeterme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34</meta:user-defined>
    <meta:user-defined meta:name="OVERHEIDop.GmbID/DC.identifier">gmb-2026-394734</meta:user-defined>
    <meta:user-defined meta:name="OVERHEIDop.versieInformatie"/>
  </office:meta>
</office:document-meta>
</file>