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tijdelijke standplaatsvergunning wegens diverse evenementen voor Verweij Kaasboerderij op 22 en 29 augustus, 5 september 2026 en 12 december 2026 van 06.00 tot 20.00 uur aan Raadhuisplein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tijdelijke standplaatsvergunning (in verband met het evenement ‘de Zomer Dichtbij’ en de ‘Oogst en Streekmarkt/ Winterfair’ op het Raadhuisplein) voor Verweij Kaasboerderij op 22 en 29 augustus, 5 september 2026 en 12 december 2026 op het marktterrein bij de fietsenstalling van 06.00 tot 20.0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http://loket.rechtspraak.nl/bestuursrecht</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7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een tijdelijke standplaatsvergunning wegens diverse evenementen voor Verweij Kaasboerderij op 22 en 29 augustus, 5 september 2026 en 12 december 2026 van 06.00 tot 20.00 uur aan Raadhuisplein te Krimpen aan den IJssel</meta:user-defined>
    <meta:user-defined meta:name="DCTERMS.W3CDTF/DCTERMS.available">2026-08-21</meta:user-defined>
    <meta:user-defined meta:name="DCTERMS.W3CDTF/OVERHEIDop.jaargang">2026</meta:user-defined>
    <meta:user-defined meta:name="OVERHEIDop.publicationIssue">394729</meta:user-defined>
    <meta:user-defined meta:name="OVERHEIDop.GmbID/DC.identifier">gmb-2026-394729</meta:user-defined>
    <meta:user-defined meta:name="OVERHEIDop.versieInformatie"/>
  </office:meta>
</office:document-meta>
</file>