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groten van een woning met een derde bouwlaag, Nicolaasweg 125, 3581VG Utrecht, GU-Z2026-00547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colaasweg 125, 3581VG Utrecht</text:p>
            <text:p text:style-name="common-al">GU-Z2026-0054794</text:p>
            <text:p text:style-name="common-al">Toelichting: het vergroten van een woning met een derde bouwlaa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7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4794</meta:user-defined>
    <meta:user-defined meta:name="DCTERMS.abstract">Toelichting: het vergroten van een woning met een derde bouwlaag</meta:user-defined>
    <dc:language>nl</dc:language>
    <meta:user-defined meta:name="DC.title">Verleende Omgevingsvergunning, het vergroten van een woning met een derde bouwlaag, Nicolaasweg 125, 3581VG Utrecht, GU-Z2026-0054794</meta:user-defined>
    <meta:user-defined meta:name="OVERHEIDop.datumEindeReactietermijn">2026-09-29</meta:user-defined>
    <meta:user-defined meta:name="OVERHEIDop.terinzageleggingBG">https://jeleefomgeving.nl/inzien/002220647/dd23db28-13e2-40f7-a049-a7da92e8d476</meta:user-defined>
    <meta:user-defined meta:name="OVERHEIDop.locatietype/OVERHEIDop.gebiedsmarkering">GeometrieRef</meta:user-defined>
    <meta:user-defined meta:name="DCTERMS.W3CDTF/DCTERMS.available">2026-08-20</meta:user-defined>
    <meta:user-defined meta:name="DCTERMS.W3CDTF/OVERHEIDop.jaargang">2026</meta:user-defined>
    <meta:user-defined meta:name="OVERHEIDop.externeBijlage">Afwijkvergunning|exb-2026-29495</meta:user-defined>
    <meta:user-defined meta:name="OVERHEIDop.publicationIssue">394728</meta:user-defined>
    <meta:user-defined meta:name="OVERHEIDop.GmbID/DC.identifier">gmb-2026-394728</meta:user-defined>
    <meta:user-defined meta:name="OVERHEIDop.versieInformatie"/>
  </office:meta>
</office:document-meta>
</file>