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vestiging melding voor het houden van vlooienmarkten in de Spartahal 2026/2027 op de locatie Zuiderweg 2A, 1741 NA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evenement: </text:span>
          </text:p>
            <text:p text:style-name="common-al">Zondag 18 oktober 2026, 09:30 uur – 16:00 uur</text:p>
            <text:p text:style-name="common-al">Zondag 15 november 2026, 09:30 uur – 16:00 uur</text:p>
            <text:p text:style-name="common-al">Zondag 24 januari 2027, 09:30 uur – 16:00 uur</text:p>
            <text:p text:style-name="common-al">Zondag 21 februari 2027, 09:30 uur – 16:00 uur</text:p>
            <text:p text:style-name="common-al">Zondag 21 maart 2027, 09:30 uur – 16:00 uur</text:p>
            <text:p text:style-name="common-al"/>
            <text:p text:style-name="common-al">
            <text:span text:style-name="nadrukvet">Omschrijving:</text:span> het houden van vlooienmarkten in de Spartahal 2026/2027</text:p>
            <text:p text:style-name="common-al">
            <text:span text:style-name="nadrukvet">Locatie:</text:span> Zuiderweg 2A, 1741 NA in Schagen</text:p>
            <text:p text:style-name="common-al">
            <text:span text:style-name="nadrukvet">Zaaknummer: </text:span>Z2026-00002948</text:p>
            <text:p text:style-name="common-al">
            <text:span text:style-name="nadrukvet">Melding ontvangen op: </text:span>20 juli 2026</text:p>
            <text:p text:style-name="last-al">
            <text:span text:style-name="nadrukvet">Bevestiging melding verzonden op:</text:span> 18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47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chagen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Rx.Mission zaak Z2026-00002948</meta:user-defined>
    <meta:user-defined meta:name="DCTERMS.abstract">Bevestiging melding op de locatie Zuiderweg 2A, 1741 NA in Schagen</meta:user-defined>
    <dc:language>nl</dc:language>
    <meta:user-defined meta:name="OVERHEIDop.locatietype/OVERHEIDop.gebiedsmarkering">Punt</meta:user-defined>
    <meta:user-defined meta:name="DC.title">Bevestiging melding voor het houden van vlooienmarkten in de Spartahal 2026/2027 op de locatie Zuiderweg 2A, 1741 NA in Scha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26</meta:user-defined>
    <meta:user-defined meta:name="OVERHEIDop.GmbID/DC.identifier">gmb-2026-394726</meta:user-defined>
    <meta:user-defined meta:name="OVERHEIDop.versieInformatie"/>
  </office:meta>
</office:document-meta>
</file>