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Open Monumentendag bij Streekmuseum Krimpenerwaard aan IJsseldijk 312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melding klein evenement voor de Open Monumentendag bij Streekmuseum Krimpenerwaard, IJsseldijk 312 van 10.00 tot 16.00 uur. </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72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2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een Open Monumentendag bij Streekmuseum Krimpenerwaard aan IJsseldijk 312 te Krimpen aan den IJssel</meta:user-defined>
    <meta:user-defined meta:name="DCTERMS.W3CDTF/DCTERMS.available">2026-08-21</meta:user-defined>
    <meta:user-defined meta:name="DCTERMS.W3CDTF/OVERHEIDop.jaargang">2026</meta:user-defined>
    <meta:user-defined meta:name="OVERHEIDop.publicationIssue">394725</meta:user-defined>
    <meta:user-defined meta:name="OVERHEIDop.GmbID/DC.identifier">gmb-2026-394725</meta:user-defined>
    <meta:user-defined meta:name="OVERHEIDop.versieInformatie"/>
  </office:meta>
</office:document-meta>
</file>