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Boerestreek 8, 8426BP Appelsch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004670 voor een Omgevingsvergunning op de locatie Boerestreek 8, 8426BP Appelscha. De vergunning is verleend. Het besluit betreft:</text:p>
            <text:p text:style-name="common-al">vergroten pand en beva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29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29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467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947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670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, Boerestreek 8, 8426BP Appelscha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19</meta:user-defined>
    <meta:user-defined meta:name="OVERHEIDop.GmbID/DC.identifier">gmb-2026-394719</meta:user-defined>
    <meta:user-defined meta:name="OVERHEIDop.versieInformatie"/>
  </office:meta>
</office:document-meta>
</file>