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 dakbeschot, lekdorpels en hitteschild uit woningen op de locatie Nicolaas Maesstraat 13, 15, 17, 20, 7391AP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20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47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20</meta:user-defined>
    <meta:user-defined meta:name="DCTERMS.abstract">Nicolaas Maesstraat 13, 15, 17, 20, 7391AP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 dakbeschot, lekdorpels en hitteschild uit woningen op de locatie Nicolaas Maesstraat 13, 15, 17, 20, 7391AP Twel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17</meta:user-defined>
    <meta:user-defined meta:name="OVERHEIDop.GmbID/DC.identifier">gmb-2026-394717</meta:user-defined>
    <meta:user-defined meta:name="OVERHEIDop.versieInformatie"/>
  </office:meta>
</office:document-meta>
</file>