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, Gerwen en Nederwetten, aanvraag omgevingsvergunning ontvangen voor het rooien van populieren in het H. Kruispark, Hooidonk 12A Nuenen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uenen c.a. maken bekend dat de volgende aanvraag voor een omgevingsvergunning is ontvangen:</text:p>
            <text:p text:style-name="common-al">Omschrijving: het rooien van populieren in het H. Kruispark</text:p>
            <text:p text:style-name="common-al">Locatie: Hooidonk 12A Nuenen</text:p>
            <text:p text:style-name="common-al">Ontvangen op: 05-08-2026</text:p>
            <text:p text:style-name="common-al">Zaaknummer: 08203827752</text:p>
            <text:p text:style-name="last-al">De aanvraag is vanaf vandaag in te zien. U kunt de stukken digitaal opvragen via het e-mailadres omgevingsvergunning@nuenen.nl. Tegen de aanvraag kan nog geen bezwaarschrift ingediend worden. Dit kan pas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947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uenen, Gerwen en Nederwe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203827752</meta:user-defined>
    <meta:user-defined meta:name="DCTERMS.abstract">het rooien van populieren in het H. Kruispark</meta:user-defined>
    <dc:language>nl</dc:language>
    <meta:user-defined meta:name="OVERHEIDop.locatietype/OVERHEIDop.gebiedsmarkering">Vlak</meta:user-defined>
    <meta:user-defined meta:name="DC.title">Gemeente Nuenen, Gerwen en Nederwetten, aanvraag omgevingsvergunning ontvangen voor het rooien van populieren in het H. Kruispark, Hooidonk 12A Nuenen: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13</meta:user-defined>
    <meta:user-defined meta:name="OVERHEIDop.GmbID/DC.identifier">gmb-2026-394713</meta:user-defined>
    <meta:user-defined meta:name="OVERHEIDop.versieInformatie"/>
  </office:meta>
</office:document-meta>
</file>