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verleend, t.h.v. Oudeweg 91-95 2031CC Haarlem, 0392-2026-0113990, het evenement Klein Utopia, op 02-09-2026 van 19:00 tot 23:00 uur; 03-09-2026 van 19:00 tot 23:00 uur; 04-09-2026 van 19:00 tot 23:00 uur; 05-09-2026 van 15:00 tot 23:00 uur; 06-09-2026 van 15:00 tot 23:00 uur, verzonden 18-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7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392-2026-0113990</meta:user-defined>
    <meta:user-defined meta:name="DCTERMS.abstract">het evenement Klein Utopia</meta:user-defined>
    <dc:language>nl</dc:language>
    <meta:user-defined meta:name="OVERHEIDop.locatietype/OVERHEIDop.gebiedsmarkering">Punt</meta:user-defined>
    <meta:user-defined meta:name="DC.title">Gemeente Haarlem, vergunning verleend, t.h.v. Oudeweg 91-95 2031CC Haarlem, 0392-2026-0113990, het evenement Klein Utopia, op 02-09-2026 van 19:00 tot 23:00 uur; 03-09-2026 van 19:00 tot 23:00 uur; 04-09-2026 van 19:00 tot 23:00 uur; 05-09-2026 van 15:00 tot 23:00 uur; 06-09-2026 van 15:00 tot 23:00 uur, verzonden 18-08-2026</meta:user-defined>
    <meta:user-defined meta:name="DCTERMS.W3CDTF/DCTERMS.available">2026-08-20</meta:user-defined>
    <meta:user-defined meta:name="DCTERMS.W3CDTF/OVERHEIDop.jaargang">2026</meta:user-defined>
    <meta:user-defined meta:name="OVERHEIDop.publicationIssue">394710</meta:user-defined>
    <meta:user-defined meta:name="OVERHEIDop.GmbID/DC.identifier">gmb-2026-394710</meta:user-defined>
    <meta:user-defined meta:name="OVERHEIDop.versieInformatie"/>
  </office:meta>
</office:document-meta>
</file>