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54015ia8f681aa-1e36-4902-a563-710a6c27410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Verfmolen 5</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P, nummer 12373 (gedeeltelijk) ter grootte van ca. 22 vierkante meter te verhuren aan de eigenaar van de aangrenzende woning aan <text:span text:style-name="nadrukvet">Verfmolen 5, 1703TZ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30mm" svg:height="199.20000000000002mm"><draw:image xlink:href="Pictures/Schermafbeelding2026-08-18154015ia8f681aa-1e36-4902-a563-710a6c27410e.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7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snippergroen nabij Verfmolen 5</meta:user-defined>
    <meta:user-defined meta:name="DCTERMS.W3CDTF/DCTERMS.available">2026-08-21</meta:user-defined>
    <meta:user-defined meta:name="DCTERMS.W3CDTF/OVERHEIDop.jaargang">2026</meta:user-defined>
    <meta:user-defined meta:name="OVERHEIDop.externeBijlage">Verfmolen 5|exb-2026-29494</meta:user-defined>
    <meta:user-defined meta:name="OVERHEIDop.publicationIssue">394709</meta:user-defined>
    <meta:user-defined meta:name="OVERHEIDop.GmbID/DC.identifier">gmb-2026-394709</meta:user-defined>
    <meta:user-defined meta:name="OVERHEIDop.versieInformatie"/>
  </office:meta>
</office:document-meta>
</file>