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rktstraat 9, 6041EN Roermond - Verleende vergunning terr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Roermond maakt bekend dat zij op 13 augustus 2026 een 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wijzigen tenaamstelling bestaande terrasvergunning</text:p>
            <text:p text:style-name="common-al">Marktstraat 9, 6041EN Roermond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Houden van een Terras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153</text:p>
            <text:p text:style-name="common-al"/>
            <text:p text:style-name="common-al">
            <text:span text:style-name="nadrukvet">Datum besluit:</text:span>
          </text:p>
            <text:p text:style-name="common-al">13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25 september 2026</text:span> 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common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common-al"/>
            <text:p text:style-name="common-al">
            <text:span text:style-name="nadrukvet">Heeft u vragen?</text:span>
          </text:p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70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153</meta:user-defined>
    <meta:user-defined meta:name="DCTERMS.abstract">Marktstraat 9, 6041EN Roermond - Verleende vergunning terrassen</meta:user-defined>
    <dc:language>nl</dc:language>
    <meta:user-defined meta:name="OVERHEIDop.locatietype/OVERHEIDop.gebiedsmarkering">Punt</meta:user-defined>
    <meta:user-defined meta:name="DC.title">Marktstraat 9, 6041EN Roermond - Verleende vergunning terras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702</meta:user-defined>
    <meta:user-defined meta:name="OVERHEIDop.GmbID/DC.identifier">gmb-2026-394702</meta:user-defined>
    <meta:user-defined meta:name="OVERHEIDop.versieInformatie"/>
  </office:meta>
</office:document-meta>
</file>