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een standplaatsvergunning voor Verweij Kaasboerderij van 27 juni 2026 tot en met 26 juni 2027 van 06.00 uur tot 20.00 uur aan Raadhuisplein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Burgemeester en wethouders hebben toestemming verleend voor:</text:p>
            <text:list text:style-name="id1-3-2-1-1-3">
              <text:list-item text:style-override="id1-3-2-1-1-3-1">
                <text:number>•</text:number>
                <text:p text:style-name="al">Een standplaatsvergunning voor Verweij Kaasboerderij van 27 juni 2026 tot en met 26 juni 2027 op het Raadhuisplein van 06.00 uur tot 20.00 uur.</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946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een standplaatsvergunning voor Verweij Kaasboerderij van 27 juni 2026 tot en met 26 juni 2027 van 06.00 uur tot 20.00 uur aan Raadhuisplein te Krimpen aan den IJssel</meta:user-defined>
    <meta:user-defined meta:name="DCTERMS.W3CDTF/DCTERMS.available">2026-08-21</meta:user-defined>
    <meta:user-defined meta:name="DCTERMS.W3CDTF/OVERHEIDop.jaargang">2026</meta:user-defined>
    <meta:user-defined meta:name="OVERHEIDop.publicationIssue">394699</meta:user-defined>
    <meta:user-defined meta:name="OVERHEIDop.GmbID/DC.identifier">gmb-2026-394699</meta:user-defined>
    <meta:user-defined meta:name="OVERHEIDop.versieInformatie"/>
  </office:meta>
</office:document-meta>
</file>