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nabij Schepersweg 1, 6049CV Herten, HTN02-C-4624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17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realiseren bedrijfspand</text:p>
            <text:p text:style-name="common-al">nabij Schepersweg 1, 6049CV Herten, HTN02-C-4624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087</text:p>
            <text:p text:style-name="common-al"/>
            <text:p text:style-name="common-al">
            <text:span text:style-name="nadrukvet">Datum besluit:</text:span>
          </text:p>
            <text:p text:style-name="common-al">17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30 september 2026 </text:span>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common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common-al"/>
            <text:p text:style-name="common-al">
            <text:span text:style-name="nadrukvet">Heeft u vragen?</text:span>
          </text:p>
            <text:p text:style-name="last-al">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69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9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87</meta:user-defined>
    <meta:user-defined meta:name="DCTERMS.abstract">Omschrijving (incl. locatie):  nabij Schepersweg 1, 6049CV Herten, HTN02-C-4624: realiseren bedrijfsp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nabij Schepersweg 1, 6049CV Herten, HTN02-C-4624 - Verleende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694</meta:user-defined>
    <meta:user-defined meta:name="OVERHEIDop.GmbID/DC.identifier">gmb-2026-394694</meta:user-defined>
    <meta:user-defined meta:name="OVERHEIDop.versieInformatie"/>
  </office:meta>
</office:document-meta>
</file>