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Rijksmonumentactiviteit slopen interieur bruggebouw op de locatie Afsluitdijk 3 Den Oever, zaaknummer Z-635607</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Rijksmonumentactiviteit slopen interieur bruggebouw op de locatie Afsluitdijk 3 Den Oev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8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468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8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8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Rijksmonumentactiviteit slopen interieur bruggebouw op de locatie Afsluitdijk 3 Den Oever, zaaknummer Z-635607</meta:user-defined>
    <meta:user-defined meta:name="DCTERMS.W3CDTF/DCTERMS.available">2026-08-20</meta:user-defined>
    <meta:user-defined meta:name="DCTERMS.W3CDTF/OVERHEIDop.jaargang">2026</meta:user-defined>
    <meta:user-defined meta:name="OVERHEIDop.publicationIssue">394689</meta:user-defined>
    <meta:user-defined meta:name="OVERHEIDop.GmbID/DC.identifier">gmb-2026-394689</meta:user-defined>
    <meta:user-defined meta:name="OVERHEIDop.versieInformatie"/>
  </office:meta>
</office:document-meta>
</file>