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Rectificatie: Evenementenvergunning voor Biesbosch Open Water Race (BOWR) in Werkendam</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Rectificatie: Het evenement de Biesbosch Open Water Race is al eerder gepubliceerd. Het zou plaatsvinden op een andere datum, in verband met extreme warmte heeft de organisator zelf besloten hun evenement te verplaatsen naar onderstaande datum. </text:p>
            <text:p text:style-name="common-al"/>
            <text:p text:style-name="common-al">
            <text:span text:style-name="nadrukvet">Werkendam: Biesbosch Open Water Race (BOWR) (2026-009316)</text:span>
          </text:p>
            <text:p text:style-name="common-al"/>
            <text:list text:style-name="id1-3-2-1-1-7">
              <text:list-item text:style-override="id1-3-2-1-1-7-1">
                <text:number>1.</text:number>
                <text:p text:style-name="al">Zondag 23 augustus 2026 van 10.00 tot 13.00 uur</text:p>
              </text:list-item>
              <text:list-item text:style-override="id1-3-2-1-1-7-2">
                <text:number>2.</text:number>
                <text:p text:style-name="al">Werkendamse Zwem- en Poloclub “De Biesboschzwemmers”</text:p>
              </text:list-item>
              <text:list-item text:style-override="id1-3-2-1-1-7-3">
                <text:number>3.</text:number>
                <text:p text:style-name="al">In het water rond het Biesbosch Museumeiland aan de Hilweg 2 in Werkendam</text:p>
              </text:list-item>
              <text:list-item text:style-override="id1-3-2-1-1-7-4">
                <text:number>4.</text:number>
                <text:p text:style-name="al">Verzenddatum 13 augustus 2026</text:p>
              </text:list-item>
            </text:list>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46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Altena - Rectificatie: Evenementenvergunning voor Biesbosch Open Water Race (BOWR) in Werkendam</meta:user-defined>
    <meta:user-defined meta:name="DCTERMS.W3CDTF/DCTERMS.available">2026-08-20</meta:user-defined>
    <meta:user-defined meta:name="DCTERMS.W3CDTF/OVERHEIDop.jaargang">2026</meta:user-defined>
    <meta:user-defined meta:name="OVERHEIDop.publicationIssue">394688</meta:user-defined>
    <meta:user-defined meta:name="OVERHEIDop.GmbID/DC.identifier">gmb-2026-394688</meta:user-defined>
    <meta:user-defined meta:name="OVERHEIDop.versieInformatie"/>
  </office:meta>
</office:document-meta>
</file>