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Kromwijkerdijk 15, 3448 HW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5-008925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Kromwijkerdijk 15, 3448 HW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 aanbouwen van een biggenstal en het uitbreiden van een kraamstal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8-02-2025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46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L-25-008925</meta:user-defined>
    <meta:user-defined meta:name="DCTERMS.abstract">het  aanbouwen van een biggenstal en het uitbreiden van een kraamstal</meta:user-defined>
    <dc:language>nl</dc:language>
    <meta:user-defined meta:name="OVERHEIDop.locatietype/OVERHEIDop.gebiedsmarkering">Punt</meta:user-defined>
    <meta:user-defined meta:name="DC.title">Besluit (Kromwijkerdijk 15, 3448 HW Woerden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87</meta:user-defined>
    <meta:user-defined meta:name="OVERHEIDop.GmbID/DC.identifier">gmb-2026-394687</meta:user-defined>
    <meta:user-defined meta:name="OVERHEIDop.versieInformatie"/>
  </office:meta>
</office:document-meta>
</file>