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Keizersgracht 722A 1017EW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splitsen van de woning A ter plaatsen van het voorhuis op de bel etage als een zelfstandig kantoor, het wijzigen van een kozijn ne diverse interne wijzigingen in woning D</text:p>
            <text:p text:style-name="common-al">Zaakadres: Keizersgracht 722A 1017EW Amsterdam</text:p>
            <text:p text:style-name="common-al">Datum ontvangst: 23-06-2026</text:p>
            <text:p text:style-name="common-al">Zaaknummer: Z2026-027575</text:p>
            <text:p text:style-name="common-al">DSO-nummer: 2026062302047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685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85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27575</meta:user-defined>
    <meta:user-defined meta:name="DCTERMS.abstract">splitsen van de woning A ter plaatsen van het voorhuis op de bel etage als een zelfstandig kantoor, het wijzigen van een kozijn ne diverse ..........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Keizersgracht 722A 1017EW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685</meta:user-defined>
    <meta:user-defined meta:name="OVERHEIDop.GmbID/DC.identifier">gmb-2026-394685</meta:user-defined>
    <meta:user-defined meta:name="OVERHEIDop.versieInformatie"/>
  </office:meta>
</office:document-meta>
</file>