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TROKKEN AANVRAAG OMGEVINGSVERGUNNING KAPPEN –HELVOIRTSEWEG 174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het intrekken hebben ontvangen: </text:p>
            <text:p text:style-name="common-al"/>
            <text:p text:style-name="common-al">-Helvoirtseweg 174 Vught, kappen van een dode boom, Z26-304060.</text:p>
            <text:p text:style-name="common-al"/>
            <text:p text:style-name="common-al">De aanvraag is ingetrokken op 18 augustus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468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VUGHT - INGETROKKEN AANVRAAG OMGEVINGSVERGUNNING KAPPEN –HELVOIRTSEWEG 174 VUG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684</meta:user-defined>
    <meta:user-defined meta:name="OVERHEIDop.GmbID/DC.identifier">gmb-2026-394684</meta:user-defined>
    <meta:user-defined meta:name="OVERHEIDop.versieInformatie"/>
  </office:meta>
</office:document-meta>
</file>