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Herenweg 238, 1934BG Egmond aan den Hoef, het doorbreken van twee draagmuren, datum ontvangst 14 augustus 2026 (Z2026-000071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46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59</meta:user-defined>
    <meta:user-defined meta:name="DCTERMS.abstract">Herenweg 238, 1934BG Egmond aan den Hoef, het doorbreken van twee draagmuren, datum ontvangst 14 augustus 2026 (Z2026-00007159)</meta:user-defined>
    <dc:language>nl</dc:language>
    <meta:user-defined meta:name="OVERHEIDop.locatietype/OVERHEIDop.gebiedsmarkering">Vlak</meta:user-defined>
    <meta:user-defined meta:name="DC.title">Gemeente Bergen, ontvangen aanvraag omgevingsvergunning, Herenweg 238, 1934BG Egmond aan den Hoef, het doorbreken van twee draagmuren, datum ontvangst 14 augustus 2026 (Z2026-00007159)</meta:user-defined>
    <meta:user-defined meta:name="DCTERMS.W3CDTF/DCTERMS.available">2026-08-20</meta:user-defined>
    <meta:user-defined meta:name="DCTERMS.W3CDTF/OVERHEIDop.jaargang">2026</meta:user-defined>
    <meta:user-defined meta:name="OVERHEIDop.publicationIssue">394681</meta:user-defined>
    <meta:user-defined meta:name="OVERHEIDop.GmbID/DC.identifier">gmb-2026-394681</meta:user-defined>
    <meta:user-defined meta:name="OVERHEIDop.versieInformatie"/>
  </office:meta>
</office:document-meta>
</file>