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erfafscheiding op locatie Rading 10-19, 1231KA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aanvraag omgevingsvergunning verleend voor het plaatsen van een erfafscheiding op locatie Rading 10-19, 1231KA Loosdrecht met zaaknummer Z2026-00000862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62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46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2</meta:user-defined>
    <meta:user-defined meta:name="DCTERMS.abstract">Betreft: Beschikking op aanvraag op locatie Rading 10-19, 1231KA Loosdrecht. Startdatum:13 augustus 2026 datum besluit: 18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plaatsen van een erfafscheiding op locatie Rading 10-19, 1231KA Loos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76</meta:user-defined>
    <meta:user-defined meta:name="OVERHEIDop.GmbID/DC.identifier">gmb-2026-394676</meta:user-defined>
    <meta:user-defined meta:name="OVERHEIDop.versieInformatie"/>
  </office:meta>
</office:document-meta>
</file>