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realiseren van een verbouwing waarbij draagconstructie en brandscheiding en een kozijn in de zijgevel wordt aangepast., Frederik van Blankenheimstraat 17 7415VS Deventer,  [Deventer F 2641] Deventer F 2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30-09-2026</text:p>
            <text:p text:style-name="common-al">
            <text:span text:style-name="nadrukvet">Locatie:</text:span> Frederik van Blankenheimstraat 17 7415VS Deventer, [Deventer F 2641] Deventer F 2641 </text:p>
            <text:p text:style-name="common-al">
            <text:span text:style-name="nadrukvet">Zaakomschrijving:</text:span> het realiseren van een verbouwing waarbij draagconstructie en brandscheiding en een kozijn in de zijgevel wordt aangepast.</text:p>
            <text:p text:style-name="common-al">
            <text:span text:style-name="nadrukvet">Zaaknummer:</text:span> Z2026-0000609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09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46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095</meta:user-defined>
    <meta:user-defined meta:name="DCTERMS.abstract">het realiseren van een verbouwing waarbij draagconstructie en brandscheiding en een kozijn in de zijgevel wordt aangepast.</meta:user-defined>
    <dc:language>nl</dc:language>
    <meta:user-defined meta:name="OVERHEIDop.locatietype/OVERHEIDop.gebiedsmarkering">Vlak</meta:user-defined>
    <meta:user-defined meta:name="DC.title">Verlengen beslistermijn omgevingsvergunning, het realiseren van een verbouwing waarbij draagconstructie en brandscheiding en een kozijn in de zijgevel wordt aangepast., Frederik van Blankenheimstraat 17 7415VS Deventer,  [Deventer F 2641] Deventer F 264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75</meta:user-defined>
    <meta:user-defined meta:name="OVERHEIDop.GmbID/DC.identifier">gmb-2026-394675</meta:user-defined>
    <meta:user-defined meta:name="OVERHEIDop.versieInformatie"/>
  </office:meta>
</office:document-meta>
</file>