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Rading 10-19, 1231KA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3 augustus 2026 een aanvraag omgevingsvergunning ontvangen voor het plaatsen van een erfafscheiding op Rading 10-19, 1231KA Loosdrecht. De aanvraag is geregistreerd onder zaaknummer Z2026-00000862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62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46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2</meta:user-defined>
    <meta:user-defined meta:name="DCTERMS.abstract">Betreft: Aanvraag op locatie Rading 10-19, 1231KA Loosdrecht startdatum: 13 augustus 2026</meta:user-defined>
    <dc:language>nl</dc:language>
    <meta:user-defined meta:name="OVERHEIDop.locatietype/OVERHEIDop.gebiedsmarkering">Vlak</meta:user-defined>
    <meta:user-defined meta:name="DC.title">Kennisgeving ontvangst aanvraag omgevingsvergunning, Rading 10-19, 1231KA Loos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72</meta:user-defined>
    <meta:user-defined meta:name="OVERHEIDop.GmbID/DC.identifier">gmb-2026-394672</meta:user-defined>
    <meta:user-defined meta:name="OVERHEIDop.versieInformatie"/>
  </office:meta>
</office:document-meta>
</file>