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planwijziging Beekweg 4 Putten</text:p>
      <text:section text:name="regeling_id1-3-2" text:style-name="regeling">
        <text:section text:name="aanhef_id1-3-2-1" text:style-name="aanhef">
          <text:section text:name="preambule_id1-3-2-1-1" text:style-name="preambule">
            <text:p text:style-name="al"/>
            <text:p text:style-name="al">
            <text:span text:style-name="nadrukvet">Voorgenomen wijziging </text:span>
          </text:p>
            <text:p text:style-name="al">Burgemeester en wethouders van de gemeente Putten maken, conform artikel 16.29 van de Omgevingswet en artikel 10.2 van het Omgevingsbesluit, bekend dat zij van plan zijn het "Omgevingsplan gemeente Putten" te wijzigen. De voorgenomen wijziging betreft het aanpassen van de agrarische bestemming van het perceel Beekweg 4. Een veehouderij wordt uitgesloten op deze locatie. Daarbij wordt een recreatie- woning (4A) bestemd als nevenactiviteit bij het akkerbouwbedrijf. </text:p>
            <text:p text:style-name="al"/>
            <text:p text:style-name="al">
            <text:span text:style-name="nadrukvet">Participatie </text:span>
          </text:p>
            <text:p text:style-name="al">Gezien de omvang van het plan en de beperkte ruimtelijke impact van de wijzigingen is geen apart participatieplan opgesteld of verplicht gesteld. </text:p>
            <text:p text:style-name="al"/>
            <text:p text:style-name="al">
            <text:span text:style-name="nadrukvet">Nog geen documenten beschikbaar </text:span>
          </text:p>
            <text:p text:style-name="al">Op dit moment gaat het alleen om een aankondiging dat de gemeente een wijziging van het omgevingsplan wil voorbereiden. Er liggen nog geen stukken ter inzage en u kunt nu nog geen reactie (zienswijze of advies) indienen. </text:p>
            <text:p text:style-name="al"/>
            <text:p text:style-name="al">
            <text:span text:style-name="nadrukvet">Hoe gaat het verder? </text:span>
          </text:p>
            <text:p text:style-name="al">De volgende stap is dat de gemeente een ontwerpbesluit maakt. Dat ontwerpbesluit wordt zes weken ter inzage gelegd. In die periode kunt u een zienswijze indienen. De gemeente maakt in het Gemeenteblad en in De Puttenaer bekend wanneer het ontwerpbesluit ter inzage ligt</text:p>
            <text:p text:style-name="al"/>
            <text:p text:style-name="al">
            <text:span text:style-name="nadrukvet">Vragen? </text:span>
          </text:p>
            <text:p text:style-name="al">Heeft u vragen over deze kennisgeving, neem dan contact op met de gemeente Putten via het telefoonnummer (0341) 359 611 of via het emailadres info@putten.nl . </text:p>
            <text:p text:style-name="al"/>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9467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Putten</meta:user-defined>
    <meta:user-defined meta:name="OVERHEID.Informatietype/DC.type">officiële publicatie</meta:user-defined>
    <meta:user-defined meta:name="OVERHEIDop.Rubriek/DC.type">overige overheidsinformatie</meta:user-defined>
    <meta:user-defined meta:name="OVERHEID.Gemeente/OVERHEID.authority">Putten</meta:user-defined>
    <meta:user-defined meta:name="OVERHEID.Gemeente/DCTERMS.publisher">Putten</meta:user-defined>
    <meta:user-defined meta:name="OVERHEID.TaxonomieBeleidsagendaDecentraal/OVERHEID.category">Ruimte en infrastructuur | Organisatie en beleid</meta:user-defined>
    <meta:user-defined meta:name="OVERHEIDop.referentienummer">2273031</meta:user-defined>
    <meta:user-defined meta:name="DCTERMS.abstract">Voorgenomen wijziging omgevingsplan Beekweg 4 Putten</meta:user-defined>
    <dc:language>nl</dc:language>
    <meta:user-defined meta:name="OVERHEIDop.locatietype/OVERHEIDop.gebiedsmarkering">Adres</meta:user-defined>
    <meta:user-defined meta:name="DC.title">Aanvraag omgevingsplanwijziging Beekweg 4 Putten</meta:user-defined>
    <meta:user-defined meta:name="DCTERMS.W3CDTF/DCTERMS.available">2026-08-20</meta:user-defined>
    <meta:user-defined meta:name="DCTERMS.W3CDTF/OVERHEIDop.jaargang">2026</meta:user-defined>
    <meta:user-defined meta:name="OVERHEIDop.publicationIssue">394671</meta:user-defined>
    <meta:user-defined meta:name="OVERHEIDop.GmbID/DC.identifier">gmb-2026-394671</meta:user-defined>
    <meta:user-defined meta:name="OVERHEIDop.versieInformatie"/>
  </office:meta>
</office:document-meta>
</file>