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Maldenhof 121 1106E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dakkapel op het voordakvlak van de woning</text:p>
            <text:p text:style-name="common-al">Zaakadres: Maldenhof 121 1106ED Amsterdam</text:p>
            <text:p text:style-name="common-al">Datum ontvangst: 07-08-2026</text:p>
            <text:p text:style-name="common-al">Zaaknummer: Z2026-035294</text:p>
            <text:p text:style-name="common-al">DSO-nummer: 2026080700773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467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7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7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5294</meta:user-defined>
    <meta:user-defined meta:name="DCTERMS.abstract">plaatsen van een dakkapel op het voordakvlak van d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Maldenhof 121 1106ED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670</meta:user-defined>
    <meta:user-defined meta:name="OVERHEIDop.GmbID/DC.identifier">gmb-2026-394670</meta:user-defined>
    <meta:user-defined meta:name="OVERHEIDop.versieInformatie"/>
  </office:meta>
</office:document-meta>
</file>