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tijdelijke marktstandplaatsvergunning op 27 augustus 2026 op het Raadhuisplein in Dinteloord</text:p>
      <text:section text:name="zakelijke-mededeling_id1-3-2" text:style-name="zakelijke-mededeling">
        <text:section text:name="zakelijke-mededeling-tekst_id1-3-2-1" text:style-name="zakelijke-mededeling-tekst">
          <text:section text:name="tekst_id1-3-2-1-1" text:style-name="tekst">
            <text:p text:style-name="common-al">Op 18 augustus 2026 hebben burgemeester en wethouders van de gemeente Steenbergen een tijdelijke marktstandplaatsvergunning verleend voor het innemen van een marktstandplaats op de weekmarkt in Dinteloord. De vergunning is verleend ten behoeve van de verkeersveiligheidscampagne<text:span text:style-name="nadrukvet"/>‘Spiegeltje, spiegeltje’. De standplaats wordt ingenomen op 27 augustus 2026 tijdens de weekmarkt in Dinteloord.</text:p>
            <text:p text:style-name="common-al">Het besluit is op 18 augustus 2026 naar de aanvrager toegezonden en geregistreerd onder zaaknummer ZK26003459.</text:p>
            <text:p text:style-name="common-al"/>
            <text:p text:style-name="common-al">
            <text:span text:style-name="nadrukvet">Stukken inzien?</text:span>
          </text:p>
            <text:p text:style-name="common-al">Om de 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text:p>
            <text:p text:style-name="common-al">Einde bezwaartermijn:29 september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46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K26003459</meta:user-defined>
    <dc:language>nl</dc:language>
    <meta:user-defined meta:name="OVERHEIDop.locatietype/OVERHEIDop.gebiedsmarkering">Weg</meta:user-defined>
    <meta:user-defined meta:name="DC.title">Verleende tijdelijke marktstandplaatsvergunning op 27 augustus 2026 op het Raadhuisplein in Dinteloord</meta:user-defined>
    <meta:user-defined meta:name="DCTERMS.W3CDTF/DCTERMS.available">2026-08-20</meta:user-defined>
    <meta:user-defined meta:name="DCTERMS.W3CDTF/OVERHEIDop.jaargang">2026</meta:user-defined>
    <meta:user-defined meta:name="OVERHEIDop.publicationIssue">394669</meta:user-defined>
    <meta:user-defined meta:name="OVERHEIDop.GmbID/DC.identifier">gmb-2026-394669</meta:user-defined>
    <meta:user-defined meta:name="OVERHEIDop.versieInformatie"/>
  </office:meta>
</office:document-meta>
</file>