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4">
      <text:list-level-style-bullet text:bullet-char="•" text:level="1">
        <style:list-level-properties text:min-label-width="10mm"/>
      </text:list-level-style-bullet>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
      <text:list-level-style-bullet text:bullet-char="•" text:level="1">
        <style:list-level-properties text:min-label-width="10mm"/>
      </text:list-level-style-bullet>
    </text:list-style>
    <text:list-style style:name="id1-3-2-2-2-6">
      <text:list-level-style-bullet text:bullet-char="•" text:level="1">
        <style:list-level-properties text:min-label-width="10mm"/>
      </text:list-level-style-bullet>
    </text:list-style>
    <text:list-style style:name="id1-3-2-2-2-7">
      <text:list-level-style-bullet text:bullet-char="•" text:level="1">
        <style:list-level-properties text:min-label-width="10mm"/>
      </text:list-level-style-bullet>
    </text:list-style>
    <text:list-style style:name="id1-3-2-2-2-8">
      <text:list-level-style-bullet text:bullet-char="•" text:level="1">
        <style:list-level-properties text:min-label-width="10mm"/>
      </text:list-level-style-bullet>
    </text:list-style>
    <text:list-style style:name="id1-3-2-2-2-9">
      <text:list-level-style-bullet text:bullet-char="•" text:level="1">
        <style:list-level-properties text:min-label-width="10mm"/>
      </text:list-level-style-bullet>
    </text:list-style>
    <text:list-style style:name="id1-3-2-2-2-10">
      <text:list-level-style-bullet text:bullet-char="•" text:level="1">
        <style:list-level-properties text:min-label-width="10mm"/>
      </text:list-level-style-bullet>
    </text:list-style>
    <text:list-style style:name="id1-3-2-2-2-11">
      <text:list-level-style-bullet text:bullet-char="•" text:level="1">
        <style:list-level-properties text:min-label-width="10mm"/>
      </text:list-level-style-bullet>
    </text:list-style>
    <text:list-style style:name="id1-3-2-2-2-12">
      <text:list-level-style-bullet text:bullet-char="•" text:level="1">
        <style:list-level-properties text:min-label-width="10mm"/>
      </text:list-level-style-bullet>
    </text:list-style>
    <text:list-style style:name="id1-3-2-2-2-13">
      <text:list-level-style-bullet text:bullet-char="•" text:level="1">
        <style:list-level-properties text:min-label-width="10mm"/>
      </text:list-level-style-bullet>
    </text:list-style>
    <text:list-style style:name="id1-3-2-2-2-14">
      <text:list-level-style-bullet text:bullet-char="•" text:level="1">
        <style:list-level-properties text:min-label-width="10mm"/>
      </text:list-level-style-bullet>
    </text:list-style>
    <text:list-style style:name="id1-3-2-2-2-15">
      <text:list-level-style-bullet text:bullet-char="•" text:level="1">
        <style:list-level-properties text:min-label-width="10mm"/>
      </text:list-level-style-bullet>
    </text:list-style>
    <text:list-style style:name="id1-3-2-2-2-1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9-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9-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9-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9-7">
      <text:list-level-style-bullet style:num-suffix="" text:bullet-char="​" text:level="1">
        <style:list-level-properties text:min-label-width="10mm"/>
      </text:list-level-style-bullet>
    </text:list-style>
    <style:style style:family="table-column" style:parent-style-name="colspec" style:name="id1-3-2-2-10-17-1-1">
      <style:table-column-properties style:rel-column-width="12*"/>
    </style:style>
    <style:style style:family="table-column" style:parent-style-name="colspec" style:name="id1-3-2-2-10-17-1-2">
      <style:table-column-properties style:rel-column-width="74*"/>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bullet style:num-suffix=""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4-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
      <text:list-level-style-bullet text:bullet-char="•" text:level="1">
        <style:list-level-properties text:min-label-width="10mm"/>
      </text:list-level-style-bullet>
    </text:list-style>
    <text:list-style style:name="id1-3-2-4-31-1">
      <text:list-level-style-bullet text:bullet-char="•" text:level="1">
        <style:list-level-properties text:min-label-width="10mm"/>
      </text:list-level-style-bullet>
    </text:list-style>
    <text:list-style style:name="id1-3-2-4-31-2">
      <text:list-level-style-bullet text:bullet-char="•" text:level="1">
        <style:list-level-properties text:min-label-width="10mm"/>
      </text:list-level-style-bullet>
    </text:list-style>
    <text:list-style style:name="id1-3-2-4-31-3">
      <text:list-level-style-bullet text:bullet-char="•" text:level="1">
        <style:list-level-properties text:min-label-width="10mm"/>
      </text:list-level-style-bullet>
    </text:list-style>
    <text:list-style style:name="id1-3-2-4-31-4">
      <text:list-level-style-bullet text:bullet-char="•" text:level="1">
        <style:list-level-properties text:min-label-width="10mm"/>
      </text:list-level-style-bullet>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Elburg tot vaststelling van de Beleidsregels aanvraag prioriteit transportcapaciteit woningbouwprojecten gemeente Elburg 2026 (Beleidsregels aanvraag prioriteit transportcapaciteit woningbouwprojecten gemeente Elburg 2026</text:p>
      <text:section text:name="regeling_id1-3-2" text:style-name="regeling">
        <text:section text:name="aanhef_id1-3-2-1" text:style-name="aanhef">
          <text:section text:name="preambule_id1-3-2-1-1" text:style-name="preambule">
            <text:p text:style-name="al">Het college van burgemeester en wethouders van de gemeente Elburg;</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text:span>
            <text:span text:style-name="nadrukvet">woningbouwprojecten gemeente Elburg 2026</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Beleidsregels aanvraag prioriteit transportcapaciteit woningbouwprojecten gemeente Elburg 2026</text:span>
          </text:p>
            <text:p text:style-name="al"/>
            <text:p text:style-name="al"/>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
                <text:number>•</text:number>
                <text:p text:style-name="al">bestuursverklaring: door of namens het college afgegeven verklaring als bedoeld in artikel 7.21, derde en vierde lid, van de Systeemcode Elektriciteit 2026;</text:p>
              </text:list-item>
              <text:list-item text:style-override="id1-3-2-2-2-4">
                <text:number>•</text:number>
                <text:p text:style-name="al">BOPA: buitenplanse omgevingsplanactiviteit als bedoeld in de bijlage bij artikel 1.1 van de Omgevingswet, zijnde een activiteit, inhoudende: </text:p>
                <text:list text:style-name="id1-3-2-2-2-4-3">
                  <text:list-item text:style-override="id1-3-2-2-2-4-3-1">
                    <text:number>a.</text:number>
                    <text:p text:style-name="al">een activiteit waarvoor in het omgevingsplan is bepaald dat het verboden is deze zonder omgevingsvergunning te verrichten en die in strijd is met het omgevingsplan, of </text:p>
                  </text:list-item>
                  <text:list-item text:style-override="id1-3-2-2-2-4-3-2">
                    <text:number>b.</text:number>
                    <text:p text:style-name="al">een andere activiteit die in strijd is met het omgevingsplan;</text:p>
                  </text:list-item>
                </text:list>
              </text:list-item>
              <text:list-item text:style-override="id1-3-2-2-2-5">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2-6">
                <text:number>•</text:number>
                <text:p text:style-name="al">college: college van burgemeester en wethouders van de gemeente Elburg;</text:p>
              </text:list-item>
              <text:list-item text:style-override="id1-3-2-2-2-7">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2-8">
                <text:number>•</text:number>
                <text:p text:style-name="al">netbeheerder: distributiesysteembeheerder als bedoeld in artikel 1.1 van de Energiewet die het distributiesysteem voor elektriciteit beheert in het congestiegebied;</text:p>
              </text:list-item>
              <text:list-item text:style-override="id1-3-2-2-2-9">
                <text:number>•</text:number>
                <text:p text:style-name="al">project: realisatie van een basisbehoefte, zijnde de functie woonbehoefte als bedoeld in tabel 3 van bijlage 3 van de Systeemcode Elektriciteit 2026; </text:p>
              </text:list-item>
              <text:list-item text:style-override="id1-3-2-2-2-10">
                <text:number>•</text:number>
                <text:p text:style-name="al">projectlocatie: locatie waar het project zal worden ontwikkeld; </text:p>
              </text:list-item>
              <text:list-item text:style-override="id1-3-2-2-2-11">
                <text:number>•</text:number>
                <text:p text:style-name="al">projectontwikkelaar: een rechtspersoon, stichting, vereniging of natuurlijke persoon die een project realiseert of initieert; </text:p>
              </text:list-item>
              <text:list-item text:style-override="id1-3-2-2-2-12">
                <text:number>•</text:number>
                <text:p text:style-name="al">prioriteringsverzoek: verzoek om prioriteit bij de toewijzing van transportcapaciteit als bedoeld in artikel 7.21 van de Systeemcode Elektriciteit 2026;</text:p>
              </text:list-item>
              <text:list-item text:style-override="id1-3-2-2-2-13">
                <text:number>•</text:number>
                <text:p text:style-name="al">projectdossier: geheel van documenten ter onderbouwing van een prioriteringsverzoek en transportverzoek;</text:p>
              </text:list-item>
              <text:list-item text:style-override="id1-3-2-2-2-14">
                <text:number>•</text:number>
                <text:p text:style-name="al">transportcapaciteit: capaciteit voor het transport van elektriciteit op het distributienet;</text:p>
              </text:list-item>
              <text:list-item text:style-override="id1-3-2-2-2-15">
                <text:number>•</text:number>
                <text:p text:style-name="al">transportverzoek: verzoek tot het verzorgen van transport van elektriciteit als bedoeld in artikel 3.46, eerste lid, van de Energiewet;</text:p>
              </text:list-item>
              <text:list-item text:style-override="id1-3-2-2-2-16">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3-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
                <text:number>a.</text:number>
                <text:p text:style-name="al">het uitwerken van de gemeentelijke bevoegdheid tot eerder aanvragen van transportcapaciteit en prioritering zoals aan de gemeente toegewezen in de Systeemcode Elektriciteit 2026;</text:p>
              </text:list-item>
              <text:list-item text:style-override="id1-3-2-2-4-4">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5">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6">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7">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
                <text:number>1.</text:number>
                <text:p text:style-name="al">Een project waarbij de gemeente zelf opdrachtgever is, wordt op basis van dezelfde regels beoordeeld als projecten van projectontwikkelaars.</text:p>
              </text:list-item>
              <text:list-item text:style-override="id1-3-2-2-5-3">
                <text:number>2.</text:number>
                <text:p text:style-name="al">Een gemeentelijk project geniet geen voorrangspositie, tenzij een hogere positie op grond van de prioriteringsregels dit rechtvaardigt.</text:p>
              </text:list-item>
              <text:list-item text:style-override="id1-3-2-2-5-4">
                <text:number>3.</text:number>
                <text:p text:style-name="al">De gemeente motiveert op transparante wijze de positie van gemeentelijke projecten op de volgordelijs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
                <text:number>1.</text:number>
                <text:p text:style-name="al">De periode voor het indienen van een verzoek tot plaatsing van een project op de volgordelijst vangt aan op de dag van publicatie van deze beleidsregels op de gemeentelijk website</text:p>
              </text:list-item>
              <text:list-item text:style-override="id1-3-2-2-6-3">
                <text:number>2.</text:number>
                <text:p text:style-name="al">Het in het eerste lid bedoelde verzoek kan worden ingediend tot en met 2 september 2026.</text:p>
              </text:list-item>
              <text:list-item text:style-override="id1-3-2-2-6-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7-3">
                <text:number>2.</text:number>
                <text:p text:style-name="al">De gemeente stuurt binnen twee werkdagen een ontvangstbevestiging van het verzoek waarbij tevens wordt gewezen op de in artikel 14 genoemde rechtsbeschermingsprocedure.</text:p>
              </text:list-item>
              <text:list-item text:style-override="id1-3-2-2-7-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7-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
                <text:number>1.</text:number>
                <text:p text:style-name="al">De gemeent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 gebonden. Een verkregen toewijzing wordt niet overgeheveld naar een ander project of andere projectlocatie.</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het jaar van start bouw, waarbij een project hoger wordt gerangschikt als de bouw eerder start. Hierbij moet het jaar van start bouw voldoende concreet zijn onderbouwd.</text:p>
            <text:p text:style-name="al"/>
            <text:p text:style-name="al">
            <text:span text:style-name="nadrukondlijn">Stap 2: maatschappelijk belang</text:span>
          </text:p>
            <text:p text:style-name="al">Binnen de op basis van de stap 1 gemaakte onderverdeling vindt een onderverdeling plaats op basis van het maatschappelijk belang van het project, waarbij een project hoger wordt gerangschikt als het voldoet aan één of meer van de volgende eisen:</text:p>
            <text:list text:style-name="id1-3-2-2-10-9">
              <text:list-item text:style-override="id1-3-2-2-10-9-1">
                <text:number>a.</text:number>
                <text:p text:style-name="al">
                <text:span text:style-name="nadrukvet">betaalbare woningbouw:</text:span> ten minste twee derde van het totale aantal woningen binnen het project bestaat uit betaalbare woningen en ten minste 30% van het totale aantal woningen binnen het project bestaat uit sociale huurwoningen; of</text:p>
              </text:list-item>
              <text:list-item text:style-override="id1-3-2-2-10-9-2">
                <text:number>b.</text:number>
                <text:p text:style-name="al">
                <text:span text:style-name="nadrukvet">huisvesting van kwetsbare doelgroepen:</text:span> het project is primair en aantoonbaar gericht op de huisvesting van één of meer van de volgende kwetsbare doelgroepen:</text:p>
              </text:list-item>
              <text:list-item text:style-override="id1-3-2-2-10-9-3">
                <text:number>1.</text:number>
                <text:p text:style-name="al">personen met een lichamelijke, verstandelijke of zintuiglijke beperking of psychische kwetsbaarheid die als gevolg daarvan behoefte hebben aan een specifieke woning of woonvorm;</text:p>
              </text:list-item>
              <text:list-item text:style-override="id1-3-2-2-10-9-4">
                <text:number>2.</text:number>
                <text:p text:style-name="al">personen die uitstromen uit beschermd wonen, klinische geestelijke gezondheidszorg, maatschappelijke opvang, opvang voor slachtoffers van huiselijk geweld, jeugdhulp met verblijf of een andere intramurale zorg- of opvangvoorziening en voor wie zelfstandige huisvesting noodzakelijk is voor de uitstroom;</text:p>
              </text:list-item>
              <text:list-item text:style-override="id1-3-2-2-10-9-5">
                <text:number>3.</text:number>
                <text:p text:style-name="al">dak- en thuisloze personen en personen die aantoonbaar dak- of thuisloos dreigen te worden;</text:p>
              </text:list-item>
              <text:list-item text:style-override="id1-3-2-2-10-9-6">
                <text:number>4.</text:number>
                <text:p text:style-name="al">ouderen die vanwege hun zorg- of ondersteuningsbehoefte zijn aangewezen op een geclusterde of zorggeschikte woonvorm.</text:p>
              </text:list-item>
              <text:list-item text:style-override="id1-3-2-2-10-9-7">
                <text:number/>
                <text:p text:style-name="al"/>
              </text:list-item>
            </text:list>
            <text:p text:style-name="al">Voor de toepassing van onderdeel a worden onder betaalbare woningen verstaan sociale huurwoningen, middenhuurwoningen en betaalbare koopwoningen overeenkomstig de op het moment van indiening geldende landelijke huur- en koopprijsgrenzen.</text:p>
            <text:p text:style-name="al">Voor de toepassing van onderdeel b moet uit een overeenkomst, besluit, prestatieafspraak, subsidiebeschikking of ander tot het projectdossier behorend objectief verifieerbaar bewijsstuk blijken dat het project primair is bestemd voor de huisvesting van de betreffende doelgroep. Uit deze stukken moet tevens blijken op welke doelgroep de huisvesting betrekking heeft en hoeveel woningen voor deze doelgroep zijn bestemd.</text:p>
            <text:p text:style-name="al">Projecten die voldoen aan onderdeel a of b worden hoger gerangschikt dan projecten die aan geen van beide onderdelen voldoen.</text:p>
            <text:p text:style-name="al"/>
            <text:p text:style-name="al">
            <text:span text:style-name="nadrukondlijn">Stap 3: projectrijpheid</text:span>
          </text:p>
            <text:p text:style-name="al">Na de rangschikking van stap 1 en stap 2 stelt de gemeente de projectrijpheid van het project vast op basis van de beschikbare documenten in een onderrangorde van één tot en met zes:</text:p>
            <text:p text:style-name="al"/>
            <text:section text:name="table_id1-3-2-2-10-17" text:style-name="table">
              <text:p text:style-name="table_top"/>
              <table:table table:style-name="tgroup">
                <table:table-column table:style-name="id1-3-2-2-10-17-1-1"/>
                <table:table-column table:style-name="id1-3-2-2-10-17-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
                <text:number>1.</text:number>
                <text:p text:style-name="al">Als twee of meer projecten op basis van artikel 8 dezelfde positie behalen, bepaalt de gemeent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bij te wonen.</text:p>
              </text:list-item>
              <text:list-item text:style-override="id1-3-2-2-11-5">
                <text:number>4.</text:number>
                <text:p text:style-name="al">De uitkomst van de loting is bindend. De gemeente legt de uitkomst schriftelijk vast.</text:p>
              </text:list-item>
            </text:list>
            <text:p text:style-name="al"/>
            <text:p text:style-name="al"/>
            <text:p text:style-name="al"/>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1">
                <text:number>1.</text:number>
                <text:p text:style-name="al">De gemeente motiveert de vastgestelde volgordelijst transparant en toetsbaar door per project de toepassing van de stappen 1 tot en met 4 en eventuele loting te vermelden.</text:p>
              </text:list-item>
              <text:list-item text:style-override="id1-3-2-2-12-2-2">
                <text:number>2.</text:number>
                <text:p text:style-name="al">Op verzoek van de projectontwikkelaar verstrekt de gemeente een schriftelijke toelichting op de positie die aan zijn project is toegekend.</text:p>
              </text:list-item>
              <text:list-item text:style-override="id1-3-2-2-12-2-3">
                <text:number/>
                <text:p text:style-name="al"/>
              </text:list-item>
            </text:list>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
                <text:number>1.</text:number>
                <text:p text:style-name="al">De gemeente maakt de vastgestelde volgordelijst openbaar via de gemeentelijke website en het gemeenteblad, uiterlijk twee weken voor de datum van indiening bij de netbeheerder.</text:p>
              </text:list-item>
              <text:list-item text:style-override="id1-3-2-2-13-3">
                <text:number>2.</text:number>
                <text:p text:style-name="al">Op de gepubliceerde volgordelijst staat per project vermeld: de projectnaam, de locatie, het aantal woningen, en de positie op de lijst.</text:p>
              </text:list-item>
            </text:list>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4-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4-4">
                <text:number>3.</text:number>
                <text:p text:style-name="al">Door indiening van een verzoek overeenkomstig artikel 6 stemt de projectontwikkelaar uitdrukkelijk in met de in dit artikel geregelde rechtsbeschermingsprocedure. </text:p>
              </text:list-item>
            </text:list>
            <text:p text:style-name="al"/>
            <text:p text:style-name="al"/>
            <text:p text:style-name="al">
            <text:span text:style-name="nadrukvet">Artikel 14. Wijziging en intrekking van de volgordepositie</text:span>
          </text:p>
            <text:list text:style-name="id1-3-2-2-14-8">
              <text:list-item text:style-override="id1-3-2-2-14-8-1">
                <text:number>1.</text:number>
                <text:p text:style-name="al">De gemeente kan de positie van een project op de volgordelijst wijzigen of intrekken als:</text:p>
                <text:list text:style-name="id1-3-2-2-14-8-1-3">
                  <text:list-item text:style-override="id1-3-2-2-14-8-1-3-1">
                    <text:number>a.</text:number>
                    <text:p text:style-name="al">de projectontwikkelaar aantoonbaar onjuiste of onvolledige informatie heeft verstrekt;</text:p>
                  </text:list-item>
                  <text:list-item text:style-override="id1-3-2-2-14-8-1-3-2">
                    <text:number>b.</text:number>
                    <text:p text:style-name="al">het project naar het oordeel van de gemeente aantoonbaar niet meer voor realisatie in aanmerking komt;</text:p>
                  </text:list-item>
                  <text:list-item text:style-override="id1-3-2-2-14-8-1-3-3">
                    <text:number>c.</text:number>
                    <text:p text:style-name="al">de projectontwikkelaar het project heeft gewijzigd en dit een herbeoordeling vergt; </text:p>
                  </text:list-item>
                  <text:list-item text:style-override="id1-3-2-2-14-8-1-3-4">
                    <text:number>d.</text:number>
                    <text:p text:style-name="al">het project naar het oordeel van de gemeente onuitvoerbaar is geworden.</text:p>
                  </text:list-item>
                </text:list>
              </text:list-item>
              <text:list-item text:style-override="id1-3-2-2-14-8-2">
                <text:number>2.</text:number>
                <text:p text:style-name="al">Een herbeoordeling na wijziging van het project kan betekenen dat het project een andere (hogere of lagere) plek op de volgordelijst zal krijgen.</text:p>
              </text:list-item>
              <text:list-item text:style-override="id1-3-2-2-14-8-3">
                <text:number>3.</text:number>
                <text:p text:style-name="al">De gemeente stelt de intrekking of wijziging vast en stelt de projectontwikkelaar hiervan onverwijld in kennis.</text:p>
              </text:list-item>
              <text:list-item text:style-override="id1-3-2-2-14-8-4">
                <text:number>4.</text:number>
                <text:p text:style-name="al">Wijzigen op grond van dit artikel is slechts mogelijk zolang de volgordelijst nog niet door de gemeente is ingediend bij de netbeheerder</text:p>
              </text:list-item>
            </text:list>
            <text:p text:style-name="al"/>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
            <text:p text:style-name="al"/>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p text:style-name="al"/>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projecten gemeente Elburg 2026.</text:p>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18 augustus 2026.</text:span></text:p>
            <text:p><text:span text:style-name="functie"/></text:p>
            <text:p><text:span text:style-name="functie">De burgemeester, drs. H.J. van Schaik</text:span></text:p>
            <text:p><text:span text:style-name="functie">De secretaris, mr. A. van der Maat-Bosma</text:span></text:p>
          </text:section>
        </text:section>
        <text:section text:name="nota-toelichting_id1-3-2-4" text:style-name="nota-toelichting">
          <text:p text:style-name="kop_level0"><text:span text:style-name="label"/> <text:span text:style-name="nr"/> Toelichting bij het besluit van het college van burgemeester en wethouders van de gemeente Elburg tot vaststelling van de Beleidsregels aanvraag prioriteit transportcapaciteit woningbouwprojecten gemeente Elburg 2026 (Beleidsregels aanvraag prioriteit transportcapaciteit woningbouwprojecten gemeente Elburg 2026)</text:p>
          <text:p text:style-name="al"/>
          <text:p text:style-name="al">
          <text:span text:style-name="nadrukvet">Algemeen</text:span>
        </text:p>
          <text:p text:style-name="al"/>
          <text:p text:style-name="al">
          <text:span text:style-name="nadrukcur">Inleiding</text:span>
        </text:p>
          <text:p text:style-name="al">Met deze beleidsregels geeft de gemeente Elburg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4">
            <text:list-item text:style-override="id1-3-2-4-14-1">
              <text:number>1.</text:number>
              <text:p text:style-name="al">Netcongestieverzachters — partijen die direct bijdragen aan het vergroten van de beschikbare netcapaciteit;</text:p>
            </text:list-item>
            <text:list-item text:style-override="id1-3-2-4-14-2">
              <text:number>2.</text:number>
              <text:p text:style-name="al">Veiligheid — partijen waarvan het niet aansluiten een directe bedreiging vormt voor de nationale veiligheid of volksgezondheid;</text:p>
            </text:list-item>
            <text:list-item text:style-override="id1-3-2-4-14-3">
              <text:number>3.</text:number>
              <text:p text:style-name="al">Basisbehoeften — partijen die voorzien in een eerste levensbehoefte, waaronder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31">
            <text:list-item text:style-override="id1-3-2-4-31-1">
              <text:number>•</text:number>
              <text:p text:style-name="al">Artikel 160, eerste lid, aanhef en onder d, van de Gemeentewet: het college is bevoegd tot privaatrechtelijke rechtshandelingen van de gemeente te besluiten.</text:p>
            </text:list-item>
            <text:list-item text:style-override="id1-3-2-4-31-2">
              <text:number>•</text:number>
              <text:p text:style-name="al">Artikel 4:81 van de Algemene wet bestuursrecht: een bestuursorgaan kan beleidsregels vaststellen met betrekking tot een hem toekomende bevoegdheid.</text:p>
            </text:list-item>
            <text:list-item text:style-override="id1-3-2-4-31-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31-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Elburg.</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p text:style-name="al">naam, contactgegevens en rechtsvorm van de gemeente, dan wel naam, contactgegevens en rechtsvorm van de projectontwikkelaar;</text:p>
          <text:p text:style-name="al">omschrijving en locatie van het project, onder vermelding van het type bouw (hoogbouw, laagbouw of een combinatie) en de geografische begrenzing van het projectgebied (bij voorkeur als polygoon);</text:p>
          <text:p text:style-name="al">het verwachte totale aantal en type woningen (sociaal, midden huur, koop);</text:p>
          <text:p text:style-name="al">de verwachte elektrische belasting van het project, omvattende:</text:p>
          <text:p text:style-name="al">het aantal en de grootte (doorlaatwaarde) van de benodigde aansluitingen, uitgesplitst naar wooneenheden, collectieve voorzieningen en onlosmakelijk verbonden activiteiten;</text:p>
          <text:p text:style-name="al">de op planniveau gehanteerde wijze van verwarmen, als meest bepalende factor in de netbelasting;</text:p>
          <text:p text:style-name="al">de gewenste datum van de definitieve aansluitingen, uitgesplitst per projectfase en met een maximale loopduur van tien jaar na datum van indiening.</text:p>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103">
            <text:list-item text:style-override="id1-3-2-4-103-1">
              <text:number>1.</text:number>
              <text:p text:style-name="al">Bestuursverklaring (zie artikel 5);</text:p>
            </text:list-item>
            <text:list-item text:style-override="id1-3-2-4-103-2">
              <text:number>2.</text:number>
              <text:p text:style-name="al">Civiele overeenkomst gemeente–ontwikkelaar (primair) óf omgevingsplan (fallback);</text:p>
            </text:list-item>
            <text:list-item text:style-override="id1-3-2-4-103-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106">
            <text:list-item text:style-override="id1-3-2-4-106-1">
              <text:number>1.</text:number>
              <text:p text:style-name="al">Bestuursverklaring (zie artikel 5);</text:p>
            </text:list-item>
            <text:list-item text:style-override="id1-3-2-4-106-2">
              <text:number>2.</text:number>
              <text:p text:style-name="al">Overeenkomst over collectieve woonvorm (primair) óf omgevingsplan (fallback).</text:p>
            </text:list-item>
          </text:list>
          <text:p text:style-name="al"/>
          <text:p text:style-name="al">Verder is van belang:</text:p>
          <text:list text:style-name="id1-3-2-4-109">
            <text:list-item text:style-override="id1-3-2-4-10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9-3">
              <text:number>3.</text:number>
              <text:p text:style-name="al">Een verklaring dat het gaat om een inspanningsverplichting van de gemeente tot het aanvragen van prioritering en transportcapaciteit, niet een resultaatsverplichting; en</text:p>
            </text:list-item>
            <text:list-item text:style-override="id1-3-2-4-10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
          <text:p text:style-name="al">Het projectdossier wordt ingediend via <text:span text:style-name="nadrukvet">projecten@elburg.nl</text:span>. </text:p>
          <text:p text:style-name="al">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Maatschappelijk belang</text:span>
        </text:p>
          <text:p text:style-name="al">Binnen projecten met hetzelfde startbouwjaar geeft de gemeente een hogere positie aan projecten die aantoonbaar bijdragen aan de gemeentelijke volkshuisvestelijke opgave. Daarbij worden twee alternatieve criteria gehanteerd: het realiseren van een substantieel aandeel betaalbare woningbouw of het specifiek voorzien in de huisvesting van kwetsbare doelgroepen. Een project hoeft aan slechts één van beide criteria te voldoen om hoger te worden gerangschikt.</text:p>
          <text:p text:style-name="al"/>
          <text:p text:style-name="al">
          <text:span text:style-name="nadrukondlijn">Betaalbare woningbouw</text:span>
        </text:p>
          <text:p text:style-name="al">Voor het criterium betaalbare woningbouw wordt primair aangesloten bij het geldende gemeentelijke volkshuisvestingsbeleid zoals vastgelegd in de Omgevingsvisie gemeente Elburg. Daarin is voor afzonderlijke woningbouwontwikkelingen als uitgangspunt opgenomen dat 30% van het woningbouwprogramma uit sociale huurwoningen bestaat en dat voor de gehele ontwikkeling twee derde van het totale programma in het betaalbare segment valt, inclusief de sociale huurwoningen.</text:p>
          <text:p text:style-name="al"/>
          <text:p text:style-name="al">Deze uitgangspunten worden in deze beleidsregels gebruikt om te bepalen welke woningbouwprojecten vanwege hun bijdrage aan de beschikbaarheid van betaalbare woningen een groter maatschappelijk belang hebben. Een project voldoet daarom aan dit criterium wanneer ten minste twee derde van het totale aantal woningen uit betaalbare woningen bestaat en ten minste 30% van het totale aantal woningen uit sociale huurwoningen bestaat.</text:p>
          <text:p text:style-name="al"/>
          <text:p text:style-name="al">Deze lijn bouwt voort op het eerder vastgestelde Addendum Woonvisie en de afspraken uit de Woondeal Noord-Veluwe, waarin eveneens een substantieel aandeel betaalbare woningbouw wordt nagestreefd. Het Addendum noemt voor Elburg een aandeel van 68% betaalbare woningen en bevat daarnaast een nadere programmatische verdeling over verschillende betaalbare segmenten. Voor deze beleidsregels wordt echter aangesloten bij de meer recente en algemener geformuleerde uitgangspunten uit de Omgevingsvisie. De nadere programmatische verdeling uit het Addendum vormt daarom geen afzonderlijke toetsingsmaatstaf voor de rangschikking op grond van dit artikel.</text:p>
          <text:p text:style-name="al"/>
          <text:p text:style-name="al">De gekozen verhouding sluit bovendien aan bij de landelijke volkshuisvestelijke lijn van de Wet versterking regie volkshuisvesting, waarbij wordt gestuurd op twee derde betaalbare woningbouw en 30% sociale huur. Deze landelijke percentages gelden op regionaal niveau en niet rechtstreeks voor ieder afzonderlijk woningbouwproject. De toepassing ervan in deze beleidsregels als criterium op projectniveau berust daarom primair op de gemeentelijke beleidskeuze die reeds in de Omgevingsvisie voor afzonderlijke woningbouwontwikkelingen is vastgelegd.</text:p>
          <text:p text:style-name="al"/>
          <text:p text:style-name="al">Onder betaalbare woningen worden sociale huurwoningen, middenhuurwoningen en betaalbare koopwoningen verstaan overeenkomstig de op het moment van indiening geldende landelijke huur- en koopprijsgrenzen.</text:p>
          <text:p text:style-name="al"/>
          <text:p text:style-name="al">
          <text:span text:style-name="nadrukondlijn">Huisvesting van kwetsbare doelgroepen</text:span>
        </text:p>
          <text:p text:style-name="al">Ook voor de keuze van de kwetsbare doelgroepen wordt primair aangesloten bij het bestaande gemeentelijke volkshuisvestingsbeleid. In de Omgevingsvisie gemeente Elburg is opgenomen dat nieuwe woningbouwinitiatieven moeten bijdragen aan de kwalitatieve woningbehoefte en moeten inspelen op doelgroepen waarvoor de vraag groot is. Daarbij worden onder meer senioren en aandachtsgroepen genoemd, waaronder dak- en thuislozen, uitstromers uit een intramurale instelling en mensen met een sociale of medische urgentie.</text:p>
          <text:p text:style-name="al"/>
          <text:p text:style-name="al">De in deze beleidsregels opgenomen afbakening vormt een nadere concretisering van deze gemeentelijke beleidslijn. Daarbij is tevens aansluiting gezocht bij de landelijk onderscheiden aandachtsgroepen. In het landelijke programma <text:span text:style-name="nadrukcur">Een thuis voor iedereen</text:span> en de uitwerking van de huisvestingsopgave voor aandachtsgroepen worden onder meer (dreigend) dak- en thuisloze personen, personen die uitstromen uit beschermd wonen, klinische geestelijke gezondheidszorg, opvang voor slachtoffers van huiselijk geweld of mensenhandel en jeugdhulp of pleegzorg, en personen met een lichamelijke, verstandelijke of zintuiglijke beperking of psychische kwetsbaarheid onderscheiden.</text:p>
          <text:p text:style-name="al"/>
          <text:p text:style-name="al">De in deze beleidsregels opgenomen doelgroepen vormen daarmee geen nieuwe, op zichzelf staande gemeentelijke doelgroepindeling. Het betreft een nadere afbakening van doelgroepen die reeds in het gemeentelijke en landelijke volkshuisvestingsbeleid worden onderscheiden en waarvoor de huisvestingsopgave samenhangt met een bijzondere woon-, zorg- of ondersteuningsbehoefte of met noodzakelijke uitstroom uit zorg of opvang. Door de groepen in de beleidsregel concreet te benoemen wordt bovendien vooraf duidelijk en toetsbaar welke projecten op deze grond voor een hogere rangschikking in aanmerking kunnen komen.</text:p>
          <text:p text:style-name="al"/>
          <text:p text:style-name="al">Voor ouderen wordt niet iedere vorm van seniorenhuisvesting als afzonderlijk maatschappelijk belang aangemerkt. De Omgevingsvisie benoemt de huisvesting van senioren als belangrijke kwalitatieve woningbehoefte en zet in op een woningvoorraad waarin ouderen zo lang mogelijk zelfstandig kunnen wonen. Voor deze beleidsregels wordt dit nader afgebakend tot projecten voor ouderen die vanwege hun zorg- of ondersteuningsbehoefte zijn aangewezen op een geclusterde of zorggeschikte woonvorm. Deze afbakening sluit tevens aan bij het landelijke programma <text:span text:style-name="nadrukcur">Wonen en zorg voor ouderen</text:span>, waarin geclusterde en zorggeschikte woningen als specifieke onderdelen van de ouderenhuisvestingsopgave worden onderscheiden.</text:p>
          <text:p text:style-name="al"/>
          <text:p text:style-name="al">Het is niet voldoende dat binnen een regulier woningbouwproject incidenteel één of enkele woningen aan een van de genoemde kwetsbare doelgroepen kunnen worden toegewezen. Uit objectief verifieerbare stukken die onderdeel uitmaken van het projectdossier moet blijken dat het project primair voor de huisvesting van de betreffende doelgroep is bestemd. Daarmee wordt voorkomen dat een niet of slechts beperkt geborgde doelgroepbestemming tot een hogere rangschikking leidt.</text:p>
          <text:p text:style-name="al"/>
          <text:p text:style-name="al">Starters en vergunninghouders zijn niet als afzonderlijke kwetsbare doelgroep in dit criterium opgenomen, hoewel zij in het gemeentelijke en landelijke volkshuisvestingsbeleid wel als doelgroep of aandachtsgroep worden onderscheiden. Voor deze rangschikking is ervoor gekozen hen niet als zelfstandige voorrangsgrond op te nemen, omdat hun huisvestingsbehoefte in belangrijke mate samenhangt met de beschikbaarheid van betaalbare en sociale woningen en daarmee reeds via het criterium voor betaalbare woningbouw kan worden meegewogen.</text:p>
          <text:p text:style-name="al"/>
          <text:p text:style-name="al">
          <text:span text:style-name="nadrukondlijn">Geen zelfstandig criterium voor transformatielocaties</text:span>
        </text:p>
          <text:p text:style-name="al">Het in de VNG-modelbeleidsregels genoemde criterium dat sprake is van een transformatielocatie waarbij een onwenselijke activiteit plaatsmaakt, wordt niet als zelfstandig criterium voor maatschappelijk belang overgenomen.</text:p>
          <text:p text:style-name="al"/>
          <text:p text:style-name="al">Hoewel transformatie en verbetering van de ruimtelijke kwaliteit ook in de Omgevingsvisie als beleidsdoel worden benoemd, wordt voor deze specifieke rangschikking gekozen voor criteria die rechtstreeks samenhangen met de gemeentelijke volkshuisvestelijke opgave: betaalbare woningbouw en de huisvesting van kwetsbare doelgroepen. Daarnaast biedt met name het begrip ‘onwenselijke activiteit’ relatief veel ruimte voor interpretatie en is het daardoor minder eenvoudig objectief en eenduidig toe te passen.</text:p>
          <text:p text:style-name="al"/>
          <text:p text:style-name="al">Een transformatieproject wordt hiermee niet uitgesloten van een hogere rangschikking. Wanneer een dergelijk project voldoet aan het criterium voor betaalbare woningbouw of primair voorziet in de huisvesting van de aangewezen kwetsbare doelgroepen, wordt het op grond daarvan hoger gerangschikt.</text:p>
          <text:p text:style-name="al"/>
          <text:p text:style-name="al">
          <text:span text:style-name="nadrukondlijn">Projecten die niet aan de criteria voldoen</text:span>
        </text:p>
          <text:p text:style-name="al">De criteria voor maatschappelijk belang zijn uitsluitend bedoeld voor de onderlinge rangschikking van projecten en vormen geen toelatingseisen. Een project dat niet voldoet aan het criterium voor betaalbare woningbouw en evenmin primair is gericht op een van de genoemde kwetsbare doelgroepen, wordt daarom niet uitgesloten van de volgordelijst.</text:p>
          <text:p text:style-name="al">Deze projecten worden binnen hetzelfde startbouwjaar lager gerangschikt. Vervolgens worden binnen de aldus ontstane groepen de volgende stappen van artikel 9 toegepast.</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p text:style-name="al">- Overeenkomst tussen gemeente en het Rijk over rijkssubsidies voor woningbouw.</text:p>
          <text:p text:style-name="al">- Prestatieafspraken tussen gemeenten en woningcorporaties.</text:p>
          <text:p text:style-name="al">- College- of raadsbesluit met gemeente als initiatiefnemer voor woningbouwontwikkeling.</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946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lburg</meta:user-defined>
    <meta:user-defined meta:name="OVERHEID.Informatietype/DC.type">officiële publicatie</meta:user-defined>
    <meta:user-defined meta:name="OVERHEIDop.Rubriek/DC.type">beleidsregel</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https://wetten.overheid.nl/jci1.3:c:BWBR0028745&amp;boek=3&amp;titeldeel=1&amp;afdeling=1&amp;artikel=14&amp;z=2025-07-01&amp;g=2025-07-01</meta:user-defined>
    <meta:user-defined meta:name="DC.source">https://wetten.overheid.nl/BWBR0052336/2026-03-01?g=2026-04-04&amp;z=2026-04-04</meta:user-defined>
    <dc:language>nl</dc:language>
    <meta:user-defined meta:name="OVERHEIDop.locatietype/OVERHEIDop.gebiedsmarkering">Gemeente</meta:user-defined>
    <meta:user-defined meta:name="DC.title">Besluit van het college van burgemeester en wethouders van de gemeente Elburg tot vaststelling van de Beleidsregels aanvraag prioriteit transportcapaciteit woningbouwprojecten gemeente Elburg 2026 (Beleidsregels aanvraag prioriteit transportcapaciteit woningbouwprojecten gemeente Elburg 2026</meta:user-defined>
    <meta:user-defined meta:name="DCTERMS.W3CDTF/DCTERMS.available">2026-08-20</meta:user-defined>
    <meta:user-defined meta:name="DCTERMS.W3CDTF/OVERHEIDop.jaargang">2026</meta:user-defined>
    <meta:user-defined meta:name="OVERHEIDop.publicationIssue">394668</meta:user-defined>
    <meta:user-defined meta:name="OVERHEIDop.betreftRegeling">CVDR765666_1</meta:user-defined>
    <meta:user-defined meta:name="xs:date/OVERHEIDop.startdatum">2026-08-21</meta:user-defined>
    <meta:user-defined meta:name="OVERHEIDop.GmbID/DC.identifier">gmb-2026-394668</meta:user-defined>
    <meta:user-defined meta:name="OVERHEIDop.versieInformatie"/>
  </office:meta>
</office:document-meta>
</file>