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randveilig gebruik kamerverhuurpand, aan Coehoornstraat 89, 6521CD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ontving de gemeente een melding brandveilig gebruik voor het kamerverhuurpand aan Coehoornstraat 89, 6521CD Nijmegen. De melding is geregistreerd onder kenmerk Z2026-00004471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6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471</meta:user-defined>
    <meta:user-defined meta:name="DCTERMS.abstract">Betreft: Melding op locatie Coehoornstraat 89, 6521CD Nijmegen</meta:user-defined>
    <dc:language>nl</dc:language>
    <meta:user-defined meta:name="OVERHEIDop.locatietype/OVERHEIDop.gebiedsmarkering">Vlak</meta:user-defined>
    <meta:user-defined meta:name="DC.title">Melding brandveilig gebruik kamerverhuurpand, aan Coehoornstraat 89, 6521CD Nijme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58</meta:user-defined>
    <meta:user-defined meta:name="OVERHEIDop.GmbID/DC.identifier">gmb-2026-394658</meta:user-defined>
    <meta:user-defined meta:name="OVERHEIDop.versieInformatie"/>
  </office:meta>
</office:document-meta>
</file>