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nabij Elfmorgenweg ong., RMD00-G-1948, RMD00-G-1953 en RMD00-G-1955, 6041AA Roermond  - Verlengen beslistermij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nabij Elfmorgenweg ong., RMD00-G-1948, RMD00-G-1953 en RMD00-G-1955, 6041AA Roermond : realiseren passeerpad aan de spoorbrug Buggenum-Roermond</text:p>
            <text:p text:style-name="common-al"/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•</text:number>
                <text:p text:style-name="al">Bouwwerken, werken en objecten bouwen, aanleggen, plaatsen, in stand houden, slopen of verwijderen bij een hoofdspoorweg</text:p>
              </text:list-item>
              <text:list-item text:style-override="id1-3-2-1-1-6-2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Registratienummer:</text:span>
          </text:p>
            <text:p text:style-name="common-al">Z2026-00001339</text:p>
            <text:p text:style-name="common-al"/>
            <text:p text:style-name="common-al">
            <text:span text:style-name="nadrukvet">Verlenging beslistermijn</text:span>
          </text:p>
            <text:p text:style-name="last-al">Het college van burgemeester en wethouders heeft  besloten voor de beslissing op de aanvraag de beslistermijn met maximaal 6 weken te verlengen tot uiterlijk 24 september 20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9465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5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5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339</meta:user-defined>
    <meta:user-defined meta:name="DCTERMS.abstract">Omschrijving (incl. locatie):  nabij Elfmorgenweg ong., RMD00-G-1948, RMD00-G-1953 en RMD00-G-1955, 6041AA Roermond : realiseren passeerpad aan de spoorbrug Buggenum-Roermond</meta:user-defined>
    <dc:language>nl</dc:language>
    <meta:user-defined meta:name="OVERHEIDop.locatietype/OVERHEIDop.gebiedsmarkering">Vlak</meta:user-defined>
    <meta:user-defined meta:name="DC.title">nabij Elfmorgenweg ong., RMD00-G-1948, RMD00-G-1953 en RMD00-G-1955, 6041AA Roermond  - Verlengen beslistermijn aanvraag omgevingsvergunnin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4652</meta:user-defined>
    <meta:user-defined meta:name="OVERHEIDop.GmbID/DC.identifier">gmb-2026-394652</meta:user-defined>
    <meta:user-defined meta:name="OVERHEIDop.versieInformatie"/>
  </office:meta>
</office:document-meta>
</file>