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apenburg 65A 1011T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 (Noorse esdoorn) langs de openbare weg ter hoogte van Rapenburgstraat 65</text:p>
            <text:p text:style-name="common-al">Zaakadres: Rapenburg 65A 1011TV Amsterdam</text:p>
            <text:p text:style-name="common-al">Datum ontvangst: 08-07-2026</text:p>
            <text:p text:style-name="common-al">Zaaknummer: Z2026-030159</text:p>
            <text:p text:style-name="common-al">DSO-nummer: 2026070800131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64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4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0159</meta:user-defined>
    <meta:user-defined meta:name="DCTERMS.abstract">kappen van een boom (Noorse esdoorn) langs de openbare weg ter hoogte van Rapenburgstraat 65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Rapenburg 65A 1011TV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41</meta:user-defined>
    <meta:user-defined meta:name="OVERHEIDop.GmbID/DC.identifier">gmb-2026-394641</meta:user-defined>
    <meta:user-defined meta:name="OVERHEIDop.versieInformatie"/>
  </office:meta>
</office:document-meta>
</file>