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erlengd Buitenveer 16 1381NB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aan de achtergevel, plaatsen van een dakkapel, nieuwe kozijnen plaatsen en renoveren en isoleren garage</text:p>
            <text:p text:style-name="common-al">Besluit: verleend</text:p>
            <text:p text:style-name="common-al">Besluit verzonden op: 18-08-2026</text:p>
            <text:p text:style-name="common-al">Zaakadres: Verlengd Buitenveer 16 1381NB Weesp</text:p>
            <text:p text:style-name="common-al">Zaaknummer: Z2026-012768</text:p>
            <text:p text:style-name="common-al">DSO-nummer: 202603200072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12768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6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768</meta:user-defined>
    <meta:user-defined meta:name="DCTERMS.abstract">realiseren van een uitbouw aan de achtergevel, plaatsen van een dakkapel, nieuwe kozijnen plaatsen en renoveren en isoleren garage</meta:user-defined>
    <dc:language>nl</dc:language>
    <meta:user-defined meta:name="DC.title">Besluit omgevingsvergunning reguliere procedure verleend Verlengd Buitenveer 16 1381NB Weesp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87</meta:user-defined>
    <meta:user-defined meta:name="OVERHEIDop.publicationIssue">394640</meta:user-defined>
    <meta:user-defined meta:name="OVERHEIDop.GmbID/DC.identifier">gmb-2026-394640</meta:user-defined>
    <meta:user-defined meta:name="OVERHEIDop.versieInformatie"/>
  </office:meta>
</office:document-meta>
</file>