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 Kleine Voort 12, 5081 XG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Melding Wet milieubeheer melding kleinschalig tanken voertuigen, Kleine Voort 12, 5081 XG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ilieu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Kleine Voort 12, 5081 XG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Melding kleinschalig tanken voertuigen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24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141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46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6814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Wet milieubeheer Kleine Voort 12, 5081 XG Hilvarenb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39</meta:user-defined>
    <meta:user-defined meta:name="OVERHEIDop.GmbID/DC.identifier">gmb-2026-394639</meta:user-defined>
    <meta:user-defined meta:name="OVERHEIDop.versieInformatie"/>
  </office:meta>
</office:document-meta>
</file>