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splitsen, verbouwen en uitbreiden van een woning, Lange Rij 31A 7413ZP Deventer, [Deventer B 10225] Deventer B 102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03-10-2026</text:p>
            <text:p text:style-name="common-al">
            <text:span text:style-name="nadrukvet">Locatie:</text:span> Lange Rij 31A 7413ZP Deventer, [Deventer B 10225] Deventer B 10225</text:p>
            <text:p text:style-name="common-al">
            <text:span text:style-name="nadrukvet">Zaakomschrijving:</text:span> het splitsen, verbouwen en uitbreiden van een woning</text:p>
            <text:p text:style-name="common-al">
            <text:span text:style-name="nadrukvet">Zaaknummer:</text:span> Z2026-0000589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  <text:list-item text:style-override="id1-3-2-1-1-6-3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589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46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005891</meta:user-defined>
    <meta:user-defined meta:name="DCTERMS.abstract">het splitsen, verbouwen en uitbreiden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het splitsen, verbouwen en uitbreiden van een woning, Lange Rij 31A 7413ZP Deventer, [Deventer B 10225] Deventer B 10225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38</meta:user-defined>
    <meta:user-defined meta:name="OVERHEIDop.GmbID/DC.identifier">gmb-2026-394638</meta:user-defined>
    <meta:user-defined meta:name="OVERHEIDop.versieInformatie"/>
  </office:meta>
</office:document-meta>
</file>